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aashorst - Meldingen Besluit activiteiten leefomgeving (Bal) - Oude Udenseweg 16, U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Maashorst delen mee dat zij de volgende meldingen hebben ontvangen:</text:p>
            <text:p text:style-name="common-al">Voor: Grootschalig tanken van voertuigen of werktuigen met vloeibare brandstoffen;</text:p>
            <text:p text:style-name="common-al"> Wasstraat of wasplaats;</text:p>
            <text:p text:style-name="common-al"> Opslaan van goederen;</text:p>
            <text:p text:style-name="common-al"> Verwerken van bedrijfsafvalstoffen of gevaarlijke afvalstoffen;</text:p>
            <text:p text:style-name="common-al"> Mechanisch bewerken van andere materialen dan steen en metalen;</text:p>
            <text:p text:style-name="common-al"> Onderhouden en repareren van verbrandingsmotoren, gemotoriseerde voertuigen of werktuigen;</text:p>
            <text:p text:style-name="common-al"> Opslaan van diesel en vloeistoffen die niet brandbaar zijn in bovengrondse opslagtanks;</text:p>
            <text:p text:style-name="common-al">Locatie:  Oude Udenseweg 16, 5405 PD Uden</text:p>
            <text:p text:style-name="common-al">DSO-kenmerken: 2026073000046; 2026073000047; 2026073000048; 2026073000049; 2026073000060; 2026073000061; 2026073000062</text:p>
            <text:p text:style-name="common-al">Zaaknummers:  Z/511969; Z/511970; Z/511971; Z/511972; Z/511973; Z/511974; Z/511975</text:p>
            <text:p text:style-name="common-al">Datum ontvangen:  30 juli 2026</text:p>
            <text:p text:style-name="common-al">Tegen deze meldingen kan geen bezwaar worden gemaak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horst</text:p>
            </table:table-cell>
            <table:table-cell office:value-type="string" table:style-name="header.C">
              <text:p text:style-name="headerright"><text:span text:style-name="nr">Nr. 39020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0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0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Maashors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aashorst</meta:user-defined>
    <meta:user-defined meta:name="OVERHEID.Gemeente/OVERHEID.authority">Maashors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1969; Z/511970; Z/511971; Z/511972; Z/511973; Z/511974; Z/511975</meta:user-defined>
    <dc:language>nl</dc:language>
    <meta:user-defined meta:name="OVERHEIDop.locatietype/OVERHEIDop.gebiedsmarkering">Adres</meta:user-defined>
    <meta:user-defined meta:name="DC.title">Gemeente Maashorst - Meldingen Besluit activiteiten leefomgeving (Bal) - Oude Udenseweg 16, Ud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207</meta:user-defined>
    <meta:user-defined meta:name="OVERHEIDop.GmbID/DC.identifier">gmb-2026-390207</meta:user-defined>
    <meta:user-defined meta:name="OVERHEIDop.versieInformatie"/>
  </office:meta>
</office:document-meta>
</file>