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vervangen van de garagedeur door een gevelpui, Hekendorpstraat 40 2729BC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4-08-2026 een besluit verzonden op de aanvraag met zaaknummer 2026-104172 voor het vervangen van de garagedeur door een gevelpui op locatie Hekendorpstraat 40 2729BC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02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04172</meta:user-defined>
    <meta:user-defined meta:name="DCTERMS.abstract">het vervangen van de garagedeur door een gevelpui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vervangen van de garagedeur door een gevelpui, Hekendorpstraat 40 2729BC Zoetermeer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00</meta:user-defined>
    <meta:user-defined meta:name="OVERHEIDop.GmbID/DC.identifier">gmb-2026-390200</meta:user-defined>
    <meta:user-defined meta:name="OVERHEIDop.versieInformatie"/>
  </office:meta>
</office:document-meta>
</file>