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jnbaansgracht 241, 1017P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interne traforuimte op de begane grond van het gebouw ten behoeve van de bijeenkomstfuncties. </text:p>
            <text:p text:style-name="common-al">Zaakadres: Lijnbaansgracht 241, 1017PH Amsterdam</text:p>
            <text:p text:style-name="common-al">Datum ontvangst: 06-07-2026</text:p>
            <text:p text:style-name="common-al">Zaaknummer: Z2026-029739</text:p>
            <text:p text:style-name="common-al">DSO-nummer: 20260706002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1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739</meta:user-defined>
    <meta:user-defined meta:name="DCTERMS.abstract">* Het realiseren van een interne traforuimte op de begane grond van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jnbaansgracht 241, 1017PH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99</meta:user-defined>
    <meta:user-defined meta:name="OVERHEIDop.GmbID/DC.identifier">gmb-2026-390199</meta:user-defined>
    <meta:user-defined meta:name="OVERHEIDop.versieInformatie"/>
  </office:meta>
</office:document-meta>
</file>