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Bosroos 5, 8302 DJ Emmeloord: het bouwen van een woning met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Omgevingsvergunning verleend voor deze locatie. Het gaat om het bouwen van een woning met bijgebouw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01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517</meta:user-defined>
    <meta:user-defined meta:name="DCTERMS.abstract">Bosroos 5, 8302 DJ Emmeloord: Omgevingsvergunning 14 augustus 2026 het bouwen van een woning met bijgebouw</meta:user-defined>
    <dc:language>nl</dc:language>
    <meta:user-defined meta:name="OVERHEIDop.locatietype/OVERHEIDop.gebiedsmarkering">Vlak</meta:user-defined>
    <meta:user-defined meta:name="DC.title">Besluit omgevingsvergunning Bosroos 5, 8302 DJ Emmeloord: het bouwen van een woning met bijgebouw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98</meta:user-defined>
    <meta:user-defined meta:name="OVERHEIDop.GmbID/DC.identifier">gmb-2026-390198</meta:user-defined>
    <meta:user-defined meta:name="OVERHEIDop.versieInformatie"/>
  </office:meta>
</office:document-meta>
</file>