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Rijksweg 132, 1906BL Limmen, het splitsen van een appartement, datum ontvangst 7 augustus 2026 (Z2026-000069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01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6974</meta:user-defined>
    <meta:user-defined meta:name="DCTERMS.abstract">Rijksweg 132, 1906BL Limmen, het splitsen van een appartement, datum ontvangst 7 augustus 2026 (Z2026-00006974)</meta:user-defined>
    <dc:language>nl</dc:language>
    <meta:user-defined meta:name="OVERHEIDop.locatietype/OVERHEIDop.gebiedsmarkering">Vlak</meta:user-defined>
    <meta:user-defined meta:name="DC.title">Gemeente Castricum, ontvangen aanvraag omgevingsvergunning, Rijksweg 132, 1906BL Limmen, het splitsen van een appartement, datum ontvangst 7 augustus 2026 (Z2026-00006974)</meta:user-defined>
    <meta:user-defined meta:name="DCTERMS.W3CDTF/DCTERMS.available">2026-08-18</meta:user-defined>
    <meta:user-defined meta:name="DCTERMS.W3CDTF/OVERHEIDop.jaargang">2026</meta:user-defined>
    <meta:user-defined meta:name="OVERHEIDop.publicationIssue">390195</meta:user-defined>
    <meta:user-defined meta:name="OVERHEIDop.GmbID/DC.identifier">gmb-2026-390195</meta:user-defined>
    <meta:user-defined meta:name="OVERHEIDop.versieInformatie"/>
  </office:meta>
</office:document-meta>
</file>