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verduurzamen en uitbreiden van de woning op de locatie Sweelinckstraat 5 te Heemskerk, ingetrokken op 2 juli 2026, zaaknummer ODIJ-Z-26-179519</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verduurzamen en uitbreiden van de woning op de locatie Sweelinckstraat 5 te Heemskerk. De aanvraag is op verzoek van de aanvrager op 2 juli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01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trekking aanvraag omgevingsvergunning voor het verduurzamen en uitbreiden van de woning op de locatie Sweelinckstraat 5 te Heemskerk, ingetrokken op 2 juli 2026, zaaknummer ODIJ-Z-26-179519</meta:user-defined>
    <meta:user-defined meta:name="DCTERMS.W3CDTF/DCTERMS.available">2026-08-18</meta:user-defined>
    <meta:user-defined meta:name="DCTERMS.W3CDTF/OVERHEIDop.jaargang">2026</meta:user-defined>
    <meta:user-defined meta:name="OVERHEIDop.publicationIssue">390186</meta:user-defined>
    <meta:user-defined meta:name="OVERHEIDop.GmbID/DC.identifier">gmb-2026-390186</meta:user-defined>
    <meta:user-defined meta:name="OVERHEIDop.versieInformatie"/>
  </office:meta>
</office:document-meta>
</file>