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(kappen), Bredenoord 96 3079JG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13-08-2026 een aanvraag voor een omgevingsvergunning, met kenmerk Z2026-011184/2026081300692, heeft ontvangen voor de omgevingsplanactiviteit Kappen. (Grondslag: Omgevingswet, artikel 5.1) </text:p>
            <text:p text:style-name="common-al">De aanvraag betreft de kap van 4 bomen naast distributie station H1288 op de locatie Bredenoord 96 in het gebied IJsselmonde te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017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7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11184</meta:user-defined>
    <meta:user-defined meta:name="DCTERMS.abstract">PD285014 - Herenoord 10, distributie station H1288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 (kappen), Bredenoord 96 3079JG Rot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76</meta:user-defined>
    <meta:user-defined meta:name="OVERHEIDop.GmbID/DC.identifier">gmb-2026-390176</meta:user-defined>
    <meta:user-defined meta:name="OVERHEIDop.versieInformatie"/>
  </office:meta>
</office:document-meta>
</file>