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Karveel 51 54, 8242 XD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Karveel 51 54, 8242 XD Lelystad, het plaatsen en veranderen van kozijnen en gevelpaneel</text:span>
          </text:p>
            <text:p text:style-name="common-al">Wij hebben op 14 augustus 2026 een aanvraag omgevingsvergunning ontvangen voor het plaatsen en veranderen van kozijnen en gevelpaneel, op Karveel 51 54, 8242 XD Lelystad. De aanvraag heeft dossiernummer 09953661246.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14-08-2026. De gemeente neemt daarover waarschijnlijk voor 09-10-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017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7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7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61246</meta:user-defined>
    <dc:language>nl</dc:language>
    <meta:user-defined meta:name="OVERHEIDop.locatietype/OVERHEIDop.gebiedsmarkering">Punt</meta:user-defined>
    <meta:user-defined meta:name="DC.title">Ontvangen aanvraag - Karveel 51 54, 8242 XD Lelystad</meta:user-defined>
    <meta:user-defined meta:name="DCTERMS.W3CDTF/DCTERMS.available">2026-08-18</meta:user-defined>
    <meta:user-defined meta:name="DCTERMS.W3CDTF/OVERHEIDop.jaargang">2026</meta:user-defined>
    <meta:user-defined meta:name="OVERHEIDop.publicationIssue">390171</meta:user-defined>
    <meta:user-defined meta:name="OVERHEIDop.GmbID/DC.identifier">gmb-2026-390171</meta:user-defined>
    <meta:user-defined meta:name="OVERHEIDop.versieInformatie"/>
  </office:meta>
</office:document-meta>
</file>