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hogere waarden geluid Tiny Houses Frits de Zwerver in Bunschoten</text:p>
      <text:section text:name="regeling_id1-3-2" text:style-name="regeling">
        <text:section text:name="aanhef_id1-3-2-1" text:style-name="aanhef">
          <text:section text:name="preambule_id1-3-2-1-1" text:style-name="preambule">
            <text:p text:style-name="al">Besluit van burgemeester en wethouders van de gemeente Bunschoten voor het stellen van hogere waarden geluid voor 16 tiny houses en 15 eengezinswoningen woningen nabij Frits de Zwerver te Bunschoten-Spakenbrug, kadastraal bekend: gemeente Bunschoten, sectie H, nummer 1800 op grond van artikel 110a van de Wet geluidhinder waarbij  de Wet geluidhinder het college van burgemeester en wethouders de bevoegdheid geeft om binnen de grenzen van de gemeente een hogere waarde voor de ten hoogste toelaatbare geluidbelasting vast te stellen. Het vaststellen van hogere waarden is in overeenstemming met het gemeentelijk (geluid)beleid. </text:p>
            <text:p text:style-name="al"/>
            <text:p text:style-name="al">
            <text:span text:style-name="nadrukvet">Bezwaar en voorlopige voorziening</text:span>
          </text:p>
            <text:p text:style-name="al">Binnen zes weken na verzending van dit besluit kan een bezwaarschrift worden ingediend tegen dit besluit bij het college van Burgemeester en wethouders van de gemeente Bunschoten, Postbus 200 3752 GE Bunschoten-Spakenburg. De termijn van zes weken begint op de dag na de datum waarop dit besluit is verzonden. </text:p>
            <text:p text:style-name="al"/>
            <text:p text:style-name="al">Het bezwaarschift moet zijn ondertekend en in het bezwaarschrift moet in ieder geval worden vermeld:</text:p>
            <text:p text:style-name="al">• de naam en het adres van de bezwaarde;</text:p>
            <text:p text:style-name="al">• de datum waarop het bezwaarschrift wordt geschreven;</text:p>
            <text:p text:style-name="al">• een omschrijving van het besluit waartegen bezwaar wordt gemaakt;</text:p>
            <text:p text:style-name="al">• de redenen waarom bezwaar wordt gemaakt.</text:p>
            <text:p text:style-name="al"/>
            <text:p text:style-name="al">Bij spoedeisende belangen kan een verzoek tot voorlopige voorziening worden ingediend bij de Rechtbank Midden-Nederland, Postbus 16005, 3500 DA Utrecht. Een dergelijk verzoek kan alleen worden ingediend, als er ook bezwaar is gemaakt. Bij het verzoek tot voorlopige voorziening moet ook een afschrift van het bezwaarschrift worden overlegd.</text:p>
            <text:p text:style-name="al"/>
            <text:p text:style-name="al">U kunt het besluit en de bijbehorende stukken inzien bij de balie van het team VTH in het gemeentehuis, Stadsspui 1 te Bunschoten.</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39017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7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7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Bunschoten</meta:user-defined>
    <meta:user-defined meta:name="OVERHEID.Informatietype/DC.type">officiële publicatie</meta:user-defined>
    <meta:user-defined meta:name="OVERHEIDop.Rubriek/DC.type">ander besluit van algemene strekking</meta:user-defined>
    <meta:user-defined meta:name="OVERHEID.Gemeente/DCTERMS.publisher">Bunschoten</meta:user-defined>
    <meta:user-defined meta:name="OVERHEID.Gemeente/OVERHEID.authority">Bunschoten</meta:user-defined>
    <meta:user-defined meta:name="OVERHEID.TaxonomieBeleidsagendaDecentraal/OVERHEID.category">Natuur en milieu | Organisatie en beleid</meta:user-defined>
    <meta:user-defined meta:name="DC.source">Onbekend</meta:user-defined>
    <dc:language>nl</dc:language>
    <meta:user-defined meta:name="OVERHEIDop.locatietype/OVERHEIDop.gebiedsmarkering">Weg</meta:user-defined>
    <meta:user-defined meta:name="DC.title">Bekendmaking hogere waarden geluid Tiny Houses Frits de Zwerver in Bunschoten</meta:user-defined>
    <meta:user-defined meta:name="OVERHEIDop.datumEindeReactietermijn">2026-09-30</meta:user-defined>
    <meta:user-defined meta:name="OVERHEIDop.TilID/OVERHEIDop.terinzageleggingOP">til-2026-32581</meta:user-defined>
    <meta:user-defined meta:name="DCTERMS.W3CDTF/DCTERMS.available">2026-08-19</meta:user-defined>
    <meta:user-defined meta:name="DCTERMS.W3CDTF/OVERHEIDop.jaargang">2026</meta:user-defined>
    <meta:user-defined meta:name="OVERHEIDop.publicationIssue">390170</meta:user-defined>
    <meta:user-defined meta:name="OVERHEIDop.GmbID/DC.identifier">gmb-2026-390170</meta:user-defined>
    <meta:user-defined meta:name="OVERHEIDop.versieInformatie"/>
  </office:meta>
</office:document-meta>
</file>