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barbecue op 12 september 2026 op de parkeerplaatsen voor de woningen aan Bijkerkstraat 12 t/m 16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7 augustus 2026 een goedkeuring (met kenmerk 2187444) verleend voor het organiseren van een buurtbarbecue op zaterdag 12 september 2026 op de parkeerplaatsen voor de woningen van Bijkerkstraat 12 t/m 16.</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gemeente@nijkerk.eu</text:a> en geef daarbij de volgende gegevens aan:</text:p>
            <text:list text:style-name="id1-3-2-1-1-4">
              <text:list-item text:style-override="id1-3-2-1-1-4-1">
                <text:number>•</text:number>
                <text:p text:style-name="al">het kenmerk van de gemeente van de aanvraag: 218744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8744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Melding voor het organiseren van een buurtbarbecue op 12 september 2026 op de parkeerplaatsen voor de woningen aan Bijkerkstraat 12 t/m 16 te Nijkerk</meta:user-defined>
    <meta:user-defined meta:name="DCTERMS.W3CDTF/DCTERMS.available">2026-08-18</meta:user-defined>
    <meta:user-defined meta:name="DCTERMS.W3CDTF/OVERHEIDop.jaargang">2026</meta:user-defined>
    <meta:user-defined meta:name="OVERHEIDop.publicationIssue">390167</meta:user-defined>
    <meta:user-defined meta:name="OVERHEIDop.GmbID/DC.identifier">gmb-2026-390167</meta:user-defined>
    <meta:user-defined meta:name="OVERHEIDop.versieInformatie"/>
  </office:meta>
</office:document-meta>
</file>