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- Melding Besluit activiteiten leefomgeving (Bal) - Zonnebloemstraat 14, Schijnd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Meierijstad delen mee dat zij de volgende melding hebben ontvangen:</text:p>
            <text:p text:style-name="common-al">Voor:   Mechanisch bewerken van andere materialen dan steen en metalen</text:p>
            <text:p text:style-name="common-al">Locatie:  Zonnebloemstraat 14, 5482 RP Schijndel</text:p>
            <text:p text:style-name="common-al">DSO-kenmerk:  2026081000351</text:p>
            <text:p text:style-name="common-al">Zaaknummer:  Z/512465</text:p>
            <text:p text:style-name="common-al">Datum ontvangen:  10 augustus 2026</text:p>
            <text:p text:style-name="common-al">Tegen deze melding kan geen bezwaar worden gemaakt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9016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6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6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Meierij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/512465</meta:user-defined>
    <dc:language>nl</dc:language>
    <meta:user-defined meta:name="OVERHEIDop.locatietype/OVERHEIDop.gebiedsmarkering">Adres</meta:user-defined>
    <meta:user-defined meta:name="DC.title">Gemeente Meierijstad - Melding Besluit activiteiten leefomgeving (Bal) - Zonnebloemstraat 14, Schijndel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64</meta:user-defined>
    <meta:user-defined meta:name="OVERHEIDop.GmbID/DC.identifier">gmb-2026-390164</meta:user-defined>
    <meta:user-defined meta:name="OVERHEIDop.versieInformatie"/>
  </office:meta>
</office:document-meta>
</file>