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17e Leeuwarder Shantyfestival op het Wilhelminaplein, Lombardplein en Waagplein in Leeuwarden (EVK-2026-03909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17e Leeuwarder Shantyfestival op het Wilhelminaplein, Lombardplein en Waagplein in Leeuwarden</text:span>
          </text:p>
            <text:p text:style-name="common-al">
            
          </text:p>
            <text:p text:style-name="common-al">Het evenement is op 12 september 2026</text:p>
            <text:p text:style-name="common-al"/>
            <text:p text:style-name="last-al"> 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01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K-2026-03909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Evenementen voor 17e Leeuwarder Shantyfestival op het Wilhelminaplein, Lombardplein en Waagplein in Leeuwarden (EVK-2026-039094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59</meta:user-defined>
    <meta:user-defined meta:name="OVERHEIDop.GmbID/DC.identifier">gmb-2026-390159</meta:user-defined>
    <meta:user-defined meta:name="OVERHEIDop.versieInformatie"/>
  </office:meta>
</office:document-meta>
</file>