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Aanvraag exploitatievergunning Orangerie Kasteel Oost Valkenburg, Oosterweg 30, 6301 PX Valken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4 augustus 2026 een besluit genomen op de aanvraag met zaaknummer Z2026-00001240 voor een Exploitatievergunning op locatie Oosterweg 30, 6301 PX Valkenburg. De vergunning is verleend. Het besluit betreft Aanvraag exploitatievergunning Orangerie Kasteel Oost Valkenburg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01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1240</meta:user-defined>
    <meta:user-defined meta:name="DCTERMS.abstract">Betreft:  Besluit op locatie Oosterweg 30, 6301 PX Valkenburg</meta:user-defined>
    <dc:language>nl</dc:language>
    <meta:user-defined meta:name="OVERHEIDop.locatietype/OVERHEIDop.gebiedsmarkering">Punt</meta:user-defined>
    <meta:user-defined meta:name="DC.title">Kennisgeving besluit op aanvraag Aanvraag exploitatievergunning Orangerie Kasteel Oost Valkenburg, Oosterweg 30, 6301 PX Valkenbur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52</meta:user-defined>
    <meta:user-defined meta:name="OVERHEIDop.GmbID/DC.identifier">gmb-2026-390152</meta:user-defined>
    <meta:user-defined meta:name="OVERHEIDop.versieInformatie"/>
  </office:meta>
</office:document-meta>
</file>