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zernestraat 54, 2514 C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azernestraat 54 door het plaatsen van kozijnen aan de zijgevel en het maken van een constructieve doorbraak</text:p>
            <text:p text:style-name="common-al"/>
            <text:p text:style-name="common-al">Ons kenmerk: VTH2026-6677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zernestraat 54, 2514 C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1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72</meta:user-defined>
    <meta:user-defined meta:name="DCTERMS.abstract">het veranderen van het pand Kazernestraat 54 door het plaatsen van kozijnen aan de zijgevel en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Kazernestraat 54, 2514 CV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49</meta:user-defined>
    <meta:user-defined meta:name="OVERHEIDop.GmbID/DC.identifier">gmb-2026-390149</meta:user-defined>
    <meta:user-defined meta:name="OVERHEIDop.versieInformatie"/>
  </office:meta>
</office:document-meta>
</file>