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oevoegen terras (gevel) horecabedrijf TAC Horeca-exploitatie B.V., Vonderweg 1 5611B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lcoholwet is ingediend. </text:p>
            <text:p text:style-name="common-al"> Zaaknummer: EHV-ZP2026-007864 </text:p>
            <text:p text:style-name="common-al"> Omschrijving: toevoegen terras (gevel) horecabedrijf TAC Horeca-exploitatie B.V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Vonderweg 1 5611BK Eindhoven</text:p>
              </text:list-item>
            </text:list>
            <text:p text:style-name="common-al"> Datum ontvangst: 14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014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864</meta:user-defined>
    <meta:user-defined meta:name="DCTERMS.abstract">toevoegen terras (gevel) horecabedrijf TAC Horeca-exploitatie B.V.</meta:user-defined>
    <dc:language>nl</dc:language>
    <meta:user-defined meta:name="OVERHEIDop.locatietype/OVERHEIDop.gebiedsmarkering">Punt</meta:user-defined>
    <meta:user-defined meta:name="DC.title">Ingekomen aanvraag: toevoegen terras (gevel) horecabedrijf TAC Horeca-exploitatie B.V., Vonderweg 1 5611BK Eind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41</meta:user-defined>
    <meta:user-defined meta:name="OVERHEIDop.GmbID/DC.identifier">gmb-2026-390141</meta:user-defined>
    <meta:user-defined meta:name="OVERHEIDop.versieInformatie"/>
  </office:meta>
</office:document-meta>
</file>