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Sommelsdijk, Van Aerssenstraat - Buren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 voor een Burendag, Van Aerssenstraat in Sommelsdijk. Deze vergunning geldt op 26 september 2026. De verzenddatum is 5 augustus 2026, referentienummer: Z-26-182241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01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-26-182241</meta:user-defined>
    <dc:language>nl</dc:language>
    <meta:user-defined meta:name="OVERHEIDop.locatietype/OVERHEIDop.gebiedsmarkering">Weg</meta:user-defined>
    <meta:user-defined meta:name="DC.title">Verleende evenementenvergunning - Sommelsdijk, Van Aerssenstraat - Burenda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38</meta:user-defined>
    <meta:user-defined meta:name="OVERHEIDop.GmbID/DC.identifier">gmb-2026-390138</meta:user-defined>
    <meta:user-defined meta:name="OVERHEIDop.versieInformatie"/>
  </office:meta>
</office:document-meta>
</file>