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Herfstmarkt Hoevelaken in het Van Lodenstein College en omgeving op 10 oktober 2026 aan Zuiderinslag 1 te Hoevelaken </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eerste lid van de Algemene Plaatselijke Verordening Nijkerk 2021 is op 13 augustus 2026 een evenementenvergunning (met kenmerk 2178866) verleend voor het organiseren van een Herfstmarkt Hoevelaken in het Van Lodenstein College en omgeving, Zuiderinslag 1 te Hoevelaken op 10 oktober 2026.</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2178866</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13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3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3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178866</meta:user-defined>
    <dc:language>nl</dc:language>
    <meta:user-defined meta:name="OVERHEIDop.locatietype/OVERHEIDop.gebiedsmarkering">Adres</meta:user-defined>
    <meta:user-defined meta:name="DC.title">Toestemming voor het organiseren van Herfstmarkt Hoevelaken in het Van Lodenstein College en omgeving op 10 oktober 2026 aan Zuiderinslag 1 te Hoevelaken</meta:user-defined>
    <meta:user-defined meta:name="DCTERMS.W3CDTF/DCTERMS.available">2026-08-18</meta:user-defined>
    <meta:user-defined meta:name="DCTERMS.W3CDTF/OVERHEIDop.jaargang">2026</meta:user-defined>
    <meta:user-defined meta:name="OVERHEIDop.publicationIssue">390137</meta:user-defined>
    <meta:user-defined meta:name="OVERHEIDop.GmbID/DC.identifier">gmb-2026-390137</meta:user-defined>
    <meta:user-defined meta:name="OVERHEIDop.versieInformatie"/>
  </office:meta>
</office:document-meta>
</file>