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buurtbbq op 26 september 2026 ter hoogte van Jan Steenhof 10, 12, 14, 16 en 3, 5, 7, 9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lid 2 van de Algemene plaatselijke verordening Nijkerk 2021 is er op 11 augustus 2026 toestemming (met kenmerk: 2186661) verleend voor het organiseren van een buurtbqq, welke plaatsvindt ter hoogte van de Jan Steenhof 10, 12, 14, 16 en 3, 5, 7, 9 te Nijkerk op zaterdag 26 september 2026 van 17:00 uur tot 23:00 uur. </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86661</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13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186661</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Toestemming voor het organiseren van een buurtbbq op 26 september 2026 ter hoogte van Jan Steenhof 10, 12, 14, 16 en 3, 5, 7, 9 te Nijkerk</meta:user-defined>
    <meta:user-defined meta:name="DCTERMS.W3CDTF/DCTERMS.available">2026-08-18</meta:user-defined>
    <meta:user-defined meta:name="DCTERMS.W3CDTF/OVERHEIDop.jaargang">2026</meta:user-defined>
    <meta:user-defined meta:name="OVERHEIDop.publicationIssue">390132</meta:user-defined>
    <meta:user-defined meta:name="OVERHEIDop.GmbID/DC.identifier">gmb-2026-390132</meta:user-defined>
    <meta:user-defined meta:name="OVERHEIDop.versieInformatie"/>
  </office:meta>
</office:document-meta>
</file>