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kappen van bomen - Nieuw stationsgebouw 4 won Spoorlaan 29 01 t/m 29 04 12 app Spoorlaan 27 01 t/m 27 12 tijdelijk adres Zilverlindestraat 4 01 t/m 4 06, 6 01 t/m 6 06, 8 01 t/m 8 08, 10 01 t/m 10 08 totaal 28 app</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een aanvraag ontvangen voor een omgevingsvergunning. </text:p>
            <text:p text:style-name="common-al">
            <text:span text:style-name="nadrukvet"> Gegevens</text:span>
          </text:p>
            <text:p text:style-name="common-al"> Omschrijving: kappen van bomen</text:p>
            <text:p text:style-name="common-al"> Locatie: Nieuw stationsgebouw 4 won Spoorlaan 29 01 t/m 29 04 12 app Spoorlaan 27 01 t/m 27 12 tijdelijk adres Zilverlindestraat 4 01 t/m 4 06, 6 01 t/m 6 06, 8 01 t/m 8 08, 10 01 t/m 10 08 totaal 28 app</text:p>
            <text:p text:style-name="common-al"> Zaaknummer: OW-2026-3908</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908.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013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3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3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08</meta:user-defined>
    <meta:user-defined meta:name="DCTERMS.abstract">Gemeente Meierijstad - omgevingsvergunning - kappen van bomen - Nieuw stationsgebouw 4 won Spoorlaan 29 01 t/m 29 04 12 app Spoorlaan 27 01 t...</meta:user-defined>
    <dc:language>nl</dc:language>
    <meta:user-defined meta:name="OVERHEIDop.locatietype/OVERHEIDop.gebiedsmarkering">Punt</meta:user-defined>
    <meta:user-defined meta:name="DC.title">Gemeente Meierijstad - omgevingsvergunning - kappen van bomen - Nieuw stationsgebouw 4 won Spoorlaan 29 01 t/m 29 04 12 app Spoorlaan 27 01 t/m 27 12 tijdelijk adres Zilverlindestraat 4 01 t/m 4 06, 6 01 t/m 6 06, 8 01 t/m 8 08, 10 01 t/m 10 08 totaal 28 app</meta:user-defined>
    <meta:user-defined meta:name="DCTERMS.W3CDTF/DCTERMS.available">2026-08-18</meta:user-defined>
    <meta:user-defined meta:name="DCTERMS.W3CDTF/OVERHEIDop.jaargang">2026</meta:user-defined>
    <meta:user-defined meta:name="OVERHEIDop.publicationIssue">390131</meta:user-defined>
    <meta:user-defined meta:name="OVERHEIDop.GmbID/DC.identifier">gmb-2026-390131</meta:user-defined>
    <meta:user-defined meta:name="OVERHEIDop.versieInformatie"/>
  </office:meta>
</office:document-meta>
</file>