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bouwplaats inrichting 17 augustus 2026 tot en met 26 maart 2027, ter hoogte van Kapelland 215 Leidschendam - kenmerk 000024380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bouwplaats inrichting 17 augustus 2026 tot en met 26 maart 2027.</text:p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1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8051</meta:user-defined>
    <dc:language>nl</dc:language>
    <meta:user-defined meta:name="OVERHEIDop.locatietype/OVERHEIDop.gebiedsmarkering">Vlak</meta:user-defined>
    <meta:user-defined meta:name="DC.title">Vergunning verleend voor het plaatsen van een bouwplaats inrichting 17 augustus 2026 tot en met 26 maart 2027, ter hoogte van Kapelland 215 Leidschendam - kenmerk 0000243805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30</meta:user-defined>
    <meta:user-defined meta:name="OVERHEIDop.GmbID/DC.identifier">gmb-2026-390130</meta:user-defined>
    <meta:user-defined meta:name="OVERHEIDop.versieInformatie"/>
  </office:meta>
</office:document-meta>
</file>