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ogeweg 11-H 1098B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uitvoeren van funderingsherstel, het realiseren van twee koekoeken aan de voorzijde, kozijnwijzigingen in de voor- en achtergevel, interne constructieve doorbraken op de bel-etage en het na-isoleren aan de binnenzijde in het souterrain, bel-etage en eerste verdieping</text:p>
            <text:p text:style-name="common-al">Zaakadres: Hogeweg 11-H 1098BV Amsterdam</text:p>
            <text:p text:style-name="common-al">Datum ontvangst: 24-07-2026</text:p>
            <text:p text:style-name="common-al">Zaaknummer: Z2026-033004</text:p>
            <text:p text:style-name="common-al">DSO-nummer: 202607240076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12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2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2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3004</meta:user-defined>
    <meta:user-defined meta:name="DCTERMS.abstract">uitvoeren van funderingsherstel, het realiseren van twee koekoeken aan de voorzijde, kozijnwijzigingen in de voor- en achtergevel, interne cons.......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Hogeweg 11-H 1098BV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128</meta:user-defined>
    <meta:user-defined meta:name="OVERHEIDop.GmbID/DC.identifier">gmb-2026-390128</meta:user-defined>
    <meta:user-defined meta:name="OVERHEIDop.versieInformatie"/>
  </office:meta>
</office:document-meta>
</file>