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5aa13b67-dbed-459b-b8d2-ec755353f746.jpg" manifest:media-type="image/x-eps"/>
  <manifest:file-entry manifest:full-path="Pictures/Fotoiba5d257c-4bc4-4cea-ac45-c59f075da236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Mariëndaalstraat ter hoogte van huisnummer 15</text:p>
            <text:p text:style-name="common-al">Datum: 13 augustus 2026</text:p>
            <text:p text:style-name="common-al">Kenmerk: 34184332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Mariëndaalstraat ter hoogte van huisnummer 15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83.2150943396226mm"><draw:image xlink:href="Pictures/Plattegrondi5aa13b67-dbed-459b-b8d2-ec755353f746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4.2207547169811mm"><draw:image xlink:href="Pictures/Fotoiba5d257c-4bc4-4cea-ac45-c59f075da236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12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Mariëndaalstraat 1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24</meta:user-defined>
    <meta:user-defined meta:name="OVERHEIDop.GmbID/DC.identifier">gmb-2026-390124</meta:user-defined>
    <meta:user-defined meta:name="OVERHEIDop.versieInformatie"/>
  </office:meta>
</office:document-meta>
</file>