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andvoort, ontheffing verleend, t.h.v. 538 Camping, Circuit Zandvoort te Zandvoort, 0473-2026-0000848, het tappen tijdens het evenement Official 538 Dutch Grand Prix Village 2026, op 19-08-2026 16:00 – 24:00 uur, 20-08-2026 t/m 23-08-2026 07:00 – 24:00 uur, verzonden 14-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richten aan: De burgemeester van Gemeente Zandvoort, (p/a)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9012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2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2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andvoort</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473-2026-0000848</meta:user-defined>
    <meta:user-defined meta:name="DCTERMS.abstract">het tappen tijdens het evenement Official 538 Dutch Grand Prix Village 2026</meta:user-defined>
    <dc:language>nl</dc:language>
    <meta:user-defined meta:name="OVERHEIDop.locatietype/OVERHEIDop.gebiedsmarkering">Punt</meta:user-defined>
    <meta:user-defined meta:name="DC.title">Gemeente Zandvoort, ontheffing verleend, t.h.v. 538 Camping, Circuit Zandvoort te Zandvoort, 0473-2026-0000848, het tappen tijdens het evenement Official 538 Dutch Grand Prix Village 2026, op 19-08-2026 16:00 – 24:00 uur, 20-08-2026 t/m 23-08-2026 07:00 – 24:00 uur, verzonden 14-08-2026</meta:user-defined>
    <meta:user-defined meta:name="DCTERMS.W3CDTF/DCTERMS.available">2026-08-18</meta:user-defined>
    <meta:user-defined meta:name="DCTERMS.W3CDTF/OVERHEIDop.jaargang">2026</meta:user-defined>
    <meta:user-defined meta:name="OVERHEIDop.publicationIssue">390123</meta:user-defined>
    <meta:user-defined meta:name="OVERHEIDop.GmbID/DC.identifier">gmb-2026-390123</meta:user-defined>
    <meta:user-defined meta:name="OVERHEIDop.versieInformatie"/>
  </office:meta>
</office:document-meta>
</file>