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Karam Al Shaam, Kruisstraat 88 5612C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7863 </text:p>
            <text:p text:style-name="common-al"> Omschrijving: horecabedrijf Karam Al Shaa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uisstraat 88 5612CK Eindhoven</text:p>
              </text:list-item>
            </text:list>
            <text:p text:style-name="common-al"> Datum ontvangst: 14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01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7863</meta:user-defined>
    <meta:user-defined meta:name="DCTERMS.abstract">horecabedrijf Karam Al Shaam</meta:user-defined>
    <dc:language>nl</dc:language>
    <meta:user-defined meta:name="OVERHEIDop.locatietype/OVERHEIDop.gebiedsmarkering">Punt</meta:user-defined>
    <meta:user-defined meta:name="DC.title">Ingekomen aanvraag: horecabedrijf Karam Al Shaam, Kruisstraat 88 5612CK Ein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14</meta:user-defined>
    <meta:user-defined meta:name="OVERHEIDop.GmbID/DC.identifier">gmb-2026-390114</meta:user-defined>
    <meta:user-defined meta:name="OVERHEIDop.versieInformatie"/>
  </office:meta>
</office:document-meta>
</file>