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choterpad 1,3 en 5, 8314 RA te Bant: het organiseren van ZERA worship festival van 21 tot en met 23 augustus 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, is een Evenementenvergunning verleend voor deze locatie. Het gaat om het organiseren van ZERA worship festival van 21 tot en met 23 augustus 2026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01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ordoostpolder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519</meta:user-defined>
    <meta:user-defined meta:name="DCTERMS.abstract">Schoterpad 1,3 en 5, 8314 RA te Bant: 21 juli 2026 het organiseren van ZERA worship festival van 21 tot en met 23 augustus 2026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choterpad 1,3 en 5, 8314 RA te Bant: het organiseren van ZERA worship festival van 21 tot en met 23 augustus 2026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08</meta:user-defined>
    <meta:user-defined meta:name="OVERHEIDop.GmbID/DC.identifier">gmb-2026-390108</meta:user-defined>
    <meta:user-defined meta:name="OVERHEIDop.versieInformatie"/>
  </office:meta>
</office:document-meta>
</file>