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verstrekken van zwakalcoholhoudende drank ter gelegenheid van het evenement Nacht van Nijkerk op 27 augustus 2026 bij De Kastelein aan Kolkstraat 3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35 Alcoholwet is op 13 augustus 2026 ontheffing verleend (met kenmerk 2194243) voor het verstrekken van zwakalcoholhoudende drank op donderdag 27 augustus 2026 bij De Kastelein, Kolkstraat 3 te Nijkerk ter gelegenheid van het evenement Nacht van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2194243</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010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0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0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194243</meta:user-defined>
    <dc:language>nl</dc:language>
    <meta:user-defined meta:name="OVERHEIDop.locatietype/OVERHEIDop.gebiedsmarkering">Adres</meta:user-defined>
    <meta:user-defined meta:name="DC.title">Ontheffing voor het verstrekken van zwakalcoholhoudende drank ter gelegenheid van het evenement Nacht van Nijkerk op 27 augustus 2026 bij De Kastelein aan Kolkstraat 3 te Nijkerk</meta:user-defined>
    <meta:user-defined meta:name="DCTERMS.W3CDTF/DCTERMS.available">2026-08-18</meta:user-defined>
    <meta:user-defined meta:name="DCTERMS.W3CDTF/OVERHEIDop.jaargang">2026</meta:user-defined>
    <meta:user-defined meta:name="OVERHEIDop.publicationIssue">390102</meta:user-defined>
    <meta:user-defined meta:name="OVERHEIDop.GmbID/DC.identifier">gmb-2026-390102</meta:user-defined>
    <meta:user-defined meta:name="OVERHEIDop.versieInformatie"/>
  </office:meta>
</office:document-meta>
</file>