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2079a978-e0e6-4045-bf76-25d49bdeaa24.jpg" manifest:media-type="image/x-eps"/>
  <manifest:file-entry manifest:full-path="Pictures/Fotoi90bda5eb-512e-4d27-81f3-dca1a1880e3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Prof. Wattjesstraat ter hoogte van huisnummer 1</text:p>
            <text:p text:style-name="common-al">Datum: 13 augustus 2026</text:p>
            <text:p text:style-name="common-al">Kenmerk: 34172101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Prof. Wattjesstraat ter hoogte van huisnummer 1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223.05283018867925mm"><draw:image xlink:href="Pictures/Plattegrondi2079a978-e0e6-4045-bf76-25d49bdeaa24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4.79811320754716mm"><draw:image xlink:href="Pictures/Fotoi90bda5eb-512e-4d27-81f3-dca1a1880e31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1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Rubicondreef 3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01</meta:user-defined>
    <meta:user-defined meta:name="OVERHEIDop.GmbID/DC.identifier">gmb-2026-390101</meta:user-defined>
    <meta:user-defined meta:name="OVERHEIDop.versieInformatie"/>
  </office:meta>
</office:document-meta>
</file>