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Children's short film op 24 augustus 2026, De Ruwiellaan 20, 1181PS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is een melding filmopnames ontvangen voor de locatie De Ruwiellaan 20, 1181PS Amstelveen. De melding is geregistreerd onder zaaknummer Z2026-00007259. De melding betreft Children's short film op 24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25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00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259</meta:user-defined>
    <meta:user-defined meta:name="DCTERMS.abstract">Betreft: melding op locatie De Ruwiellaan 20, 1181PS Amstelveen</meta:user-defined>
    <dc:language>nl</dc:language>
    <meta:user-defined meta:name="OVERHEIDop.locatietype/OVERHEIDop.gebiedsmarkering">Punt</meta:user-defined>
    <meta:user-defined meta:name="DC.title">Melding Children's short film op 24 augustus 2026, De Ruwiellaan 20, 1181PS Amstelve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96</meta:user-defined>
    <meta:user-defined meta:name="OVERHEIDop.GmbID/DC.identifier">gmb-2026-390096</meta:user-defined>
    <meta:user-defined meta:name="OVERHEIDop.versieInformatie"/>
  </office:meta>
</office:document-meta>
</file>