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office:automatic-styles>
  <office:body>
    <office:text>
      <text:p text:style-name="new_page_staatscourant"/>
      <text:p text:style-name="single-kop-titel">Bekendmaking van voornemen tot verhuur van het gebouw gelegen aan de Mozartlaan 195, 2555 JK te ’s-Gravenhage</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De Hoge Raad der Nederlanden heeft op 26 november 2021 het Didam-arrest gewezen (ECLI:NL:HR:2021:1778). Uit dit arrest en daarop volgende jurisprudentie vloeit onder andere voort dat de gemeente een onroerende zaak die zij voornemens is te verhuren openbaar dient aan te bieden zodat iedere serieuze gegadigde kenbaar kan maken dat hij in aanmerking wenst te komen om een huurovereenkomst te sluiten met de gemeente. Met deze publicatie geeft de gemeente Den Haag uitvoering aan haar verplichting uit het Didam-arrest om bij de verhuur van onroerende zaken tot een openbare selectieprocedure over te gaan.</text:p>
            <text:p text:style-name="al"/>
            <text:p text:style-name="al">De gemeente Den Haag heeft het voornemen om het gebouw, plaatselijk bekend als buurtcentrum WINGS, gelegen aan de <text:span text:style-name="nadrukvet">Mozartlaan 195, 2555 JK</text:span> te ’s-Gravenhage, kadastraal geregistreerd als gemeente Loosduinen, sectie H, nummer 8447 te verhuren ten behoeve van maatschappelijke activiteiten. De beschikbare oppervlakte bedraagt 512 m<text:span text:style-name="sup">2</text:span> BVO verdeeld over twee bouwlagen, waarvan één op de begane grond en één in het souterrain. In de bijlage zijn plattegronden toegevoegd.</text:p>
            <text:p text:style-name="al"/>
            <text:p text:style-name="al">De huurprijs bedraagt € 20.480,-- euro per jaar. Het gebouw wordt zowel aan de binnen- als buitenzijde verbouwd/gerenoveerd door de gemeente. De uit te voeren werkzaamheden met bijbehorende tekeningen staan omschreven in de bijlage. Na de verbouwing is het gebouw per direct beschikbaar. De gemeente zoekt een hoofdhuurder die ook als beheerder kan optreden voor alle huidige huurders in het gebouw.</text:p>
            <text:p text:style-name="al"/>
            <text:p text:style-name="al">Indien uw organisatie als gegadigde in aanmerking wenst te komen voor het huren en gebruiken van het bovenstaande gebouw voor het omschreven doel dan kunt u uw interesse aan de hand van de hierna genoemde minimumvereisten gemotiveerd kenbaar maken door te e-mailen naar <text:a xlink:href="mailto:didampublicaties@denhaag.nl" xlink:type="simple">didampublicaties@denhaag.nl</text:a> o.v.v. <text:span text:style-name="nadrukvet">Mozartlaan 195, 2555 JK te ’s-Gravenhage. </text:span>Voor aanvraag van een bezichtiging van het gebouw kunt u e-mailen voor een afspraak naar<text:span text:style-name="nadrukvet"> mevrouw Orie via </text:span><text:a xlink:href="mailto:layla.orie@denhaag.nl" xlink:type="simple"><text:span text:style-name="nadrukvet">layla.orie@denhaag.nl</text:span></text:a><text:span text:style-name="nadrukvet">. </text:span></text:p>
            <text:p text:style-name="al"/>
            <text:p text:style-name="al">
            <text:span text:style-name="nadrukvet">Minimumvereisten</text:span>
          </text:p>
            <text:p text:style-name="al">Om in aanmerking te komen voor het huren van het buurthuis gelegen aan de <text:span text:style-name="nadrukvet">Mozartlaan 195, 2555 JK</text:span> <text:span text:style-name="nadrukvet">te ’s-Gravenhage</text:span> dient u in het kader van uw organisatie gemotiveerd door middel van het overleggen van stukken het volgende aan te tonen:</text:p>
            <text:p text:style-name="al"/>
            <text:list text:style-name="id1-3-2-2-1-13">
              <text:list-item text:style-override="id1-3-2-2-1-13-1">
                <text:number>1.</text:number>
                <text:p text:style-name="al">Het gebouw zal worden gebruikt als buurtcentrum.</text:p>
              </text:list-item>
              <text:list-item text:style-override="id1-3-2-2-1-13-2">
                <text:number>2.</text:number>
                <text:p text:style-name="al">De organisatie richt zich op (het faciliteren van) maatschappelijke activiteiten voor jong en oud.</text:p>
              </text:list-item>
              <text:list-item text:style-override="id1-3-2-2-1-13-3">
                <text:number>3.</text:number>
                <text:p text:style-name="al">De organisatie is in staat om de vermelde huurprijs te betalen. </text:p>
              </text:list-item>
              <text:list-item text:style-override="id1-3-2-2-1-13-4">
                <text:number>4.</text:number>
                <text:p text:style-name="al">De organisatie dient de huidige gebruikstijden van de bestaande gebruikers te respecteren en zal in overleg met de gebruikers nieuwe overeenkomsten sluiten op basis van maatschappelijke tarieven. Indien de organisatie niet tot overeenstemming met de gebruikers komt met betrekking tot de tarieven, behoudt de gemeente zich het recht voor om de aangeboden tarieven te toetsen. </text:p>
              </text:list-item>
              <text:list-item text:style-override="id1-3-2-2-1-13-5">
                <text:number>5.</text:number>
                <text:p text:style-name="al">De te hanteren prijzen voor horeca dienen te passen bij het karakter van een buurtcentrum.</text:p>
              </text:list-item>
              <text:list-item text:style-override="id1-3-2-2-1-13-6">
                <text:number>6.</text:number>
                <text:p text:style-name="al">De organisatie is in staat om het dagelijks beheer uit te voeren.</text:p>
              </text:list-item>
              <text:list-item text:style-override="id1-3-2-2-1-13-7">
                <text:number>7.</text:number>
                <text:p text:style-name="al">Uw organisatie dient geregistreerd te zijn in het handelsregister van de Kamer van Koophandel. U dient dit aan te tonen door een recent uittreksel van het handelsregister van de Kamer van Koophandel te overleggen dat niet ouder is dan drie maanden.</text:p>
              </text:list-item>
              <text:list-item text:style-override="id1-3-2-2-1-13-8">
                <text:number>8.</text:number>
                <text:p text:style-name="al">Uw organisatie dient akkoord te gaan met het aanbod tot het aangaan van een huurovereenkomst (artikel 7:230a Burgerlijk Wetboek) van vijf jaar met een verlengingsmogelijkheid van drie jaar. In uw inschrijving dient u duidelijk te maken dat uw organisatie akkoord gaat met voormelde aanbod.</text:p>
              </text:list-item>
              <text:list-item text:style-override="id1-3-2-2-1-13-9">
                <text:number>9.</text:number>
                <text:p text:style-name="al">Uw organisatie dient door middel van het overleggen van stukken de financiële continuïteit van de organisatie aan te kunnen tonen waaruit . Deze continuïteit kan onder meer worden aangetoond door middel van het overleggen van de jaarrekening over het jaar 2025 voorzien van een accountsverklaring. Het staat u vrij de financiële continuïteit door middel van andere stukken aan te tonen. Het uitsluitend overleggen van een bankafschrift volstaat niet.</text:p>
              </text:list-item>
            </text:list>
            <text:p text:style-name="al">Indien uw organisatie niet voldoet aan alle van de hiervoor vermelde minimumvereisten, dan komt uw inschrijving niet in aanmerking voor verdere beoordeling en wordt uw organisatie uitgesloten van verdere deelname aan deze aanbiedingsprocedure.</text:p>
            <text:p text:style-name="al"/>
            <text:p text:style-name="al"/>
            <text:p text:style-name="al"/>
            <text:p text:style-name="al"/>
            <text:p text:style-name="al">
            <text:span text:style-name="nadrukvet">Termijn reactie</text:span>
          </text:p>
            <text:p text:style-name="al">U dient uw interesse uiterlijk binnen 20 kalenderdagen na de publicatie gemotiveerd kenbaar te maken bij de gemeente door uw inschrijving te e-mailen naar <text:a xlink:href="mailto:didampublicaties@denhaag.nl" xlink:type="simple">didampublicaties@denhaag.nl</text:a> . Het verzoek van de gemeente is om de motivering met bijbehorende bijlagen/bewijsstukken in één e-mailbericht naar het voornoemde e-mailadres toe te sturen. De inhoud van aanvullende e-mailberichten wordt door de gemeente niet in de beoordeling meegenomen.</text:p>
            <text:p text:style-name="al"/>
            <text:p text:style-name="al">Wij willen u er verder op attenderen dat de communicatie uitsluitend verloopt door middel van het vermelde e-mailadres. Het contact opnemen met de gemeente via andere kanalen zal direct tot uitsluiting leiden van deze aanbiedingsprocedure.</text:p>
            <text:p text:style-name="al"/>
            <text:p text:style-name="al">
            <text:span text:style-name="nadrukvet">De beoordeling en selectie</text:span>
          </text:p>
            <text:p text:style-name="al">De inschrijvingen van de gegadigden worden beoordeeld op basis van de bovenstaande minimumvereisten door medewerkers van de betrokken beleidsdienst en de Centrale Vastgoedorganisatie van de gemeente Den Haag. </text:p>
            <text:p text:style-name="al"/>
            <text:p text:style-name="al">Indien na de beoordeling van de inschrijvingen meerdere gegadigden zijn die aan de minimumvereisten en gunningscriteria voldoen, dan wordt door middel van een (notariële) loting bepaald welke gegadigde word geselecteerd. De gegadigden worden niet uitgenodigd voor het bijwonen van de loting en worden schriftelijk geïnformeerd over de lotings- uitslag en daarmee over de definitieve selectiebeslissing.</text:p>
            <text:p text:style-name="al"/>
            <text:p text:style-name="al">
            <text:span text:style-name="nadrukvet">Bezwaar</text:span>
          </text:p>
            <text:p text:style-name="al">Derden met een rechtens te honoreren belang die zich niet kunnen verenigen met de selectiebeslissing kunnen daartoe binnen 20 kalenderdagen na de datum van bekendmaking van de selectiebeslissing eventuele bezwaren bij de gemeente kenbaar maken. Dit kan door een gemotiveerd bericht te sturen naar het e-mailadres <text:a xlink:href="mailto:didampublicaties@denhaag.nl" xlink:type="simple">didampublicaties@denhaag.nl</text:a> o.v.v. <text:span text:style-name="nadrukvet">Mozartlaan 195, 2555 JK te ’s-Gravenhage</text:span>.</text:p>
            <text:p text:style-name="al"/>
            <text:p text:style-name="al">Indien een tijdige reactie wordt ontvangen, beoordeelt de gemeente de schriftelijke motivering binnen 14 kalenderdagen na het ontvangen van de bezwaren en zal zij u haar standpunt mededelen. Indien u zich vervolgens niet kunt verenigen met het standpunt van de gemeente, dan kunt u uiterlijk binnen 20 kalenderdagen na dagtekening van de brief waarin uw bezwaren door de gemeente ongegrond zijn verklaard, een procedure starten bij de rechtbank ’s-Gravenhage.</text:p>
            <text:p text:style-name="al"/>
            <text:p text:style-name="al">Bij gebreke van het tijdig aanhangig maken van een gerechtelijke procedure binnen voornoemde termijn, vervalt het recht om in rechte op te treden en/of daarop enige vordering tot schadevergoeding of welke andere aanspraak dan ook te baseren, althans zijn de desbetreffende rechten daartoe verwerkt.</text:p>
            <text:p text:style-name="al"/>
            <text:p text:style-name="al">Zolang eventuele bezwaren van gegadigden door de gemeente in behandeling zijn en/of de gerechtelijke procedure loopt, wordt geen huurovereenkomst met de selecteerde gegadigde gesloten. De gemeente blijft bevoegd om te besluiten geen huurovereenkomst te sluiten.</text:p>
            <text:p text:style-name="al"/>
            <text:p text:style-name="al">Bijlagen:</text:p>
            <text:p text:style-name="al">-Plattegrond buurtcentrum Wings (na verbouwing)</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08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8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8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s-Gravenhage</meta:user-defined>
    <meta:user-defined meta:name="OVERHEID.Informatietype/DC.type">officiële publicatie</meta:user-defined>
    <meta:user-defined meta:name="OVERHEIDop.Rubriek/DC.type">overige overheidsinformatie</meta:user-defined>
    <meta:user-defined meta:name="OVERHEID.Gemeente/OVERHEID.authority">'s-Gravenhage</meta:user-defined>
    <meta:user-defined meta:name="OVERHEID.Gemeente/DCTERMS.publisher">'s-Gravenhage</meta:user-defined>
    <meta:user-defined meta:name="OVERHEID.TaxonomieBeleidsagendaDecentraal/OVERHEID.category">Huisvesting | Organisatie en beleid</meta:user-defined>
    <meta:user-defined meta:name="DCTERMS.abstract">De gemeente Den Haag heeft het voornemen om het buurtcentrum WINGS, gelegen aan de Mozartlaan 195, 2555 JK te ’s-Gravenhage, te verhuren ten behoeve van maatschappelijke activiteiten. </meta:user-defined>
    <dc:language>nl</dc:language>
    <meta:user-defined meta:name="OVERHEIDop.locatietype/OVERHEIDop.gebiedsmarkering">Adres</meta:user-defined>
    <meta:user-defined meta:name="DC.title">Bekendmaking van voornemen tot verhuur van het gebouw gelegen aan de Mozartlaan 195, 2555 JK te ’s-Gravenhage</meta:user-defined>
    <meta:user-defined meta:name="DCTERMS.W3CDTF/DCTERMS.available">2026-08-18</meta:user-defined>
    <meta:user-defined meta:name="OVERHEIDop.externeBijlage">Plattegrond Wings BG nieuw|exb-2026-29120</meta:user-defined>
    <meta:user-defined meta:name="OVERHEIDop.externeBijlage">Plattegrond Wings souterrain nieuw|exb-2026-29121</meta:user-defined>
    <meta:user-defined meta:name="DCTERMS.W3CDTF/OVERHEIDop.jaargang">2026</meta:user-defined>
    <meta:user-defined meta:name="OVERHEIDop.publicationIssue">390087</meta:user-defined>
    <meta:user-defined meta:name="OVERHEIDop.GmbID/DC.identifier">gmb-2026-390087</meta:user-defined>
    <meta:user-defined meta:name="OVERHEIDop.versieInformatie"/>
  </office:meta>
</office:document-meta>
</file>