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ijlstraat 33 2011TK Haarlem, 0392-2026-0135133, het renoveren van een voorgevel, ontvangen op 1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08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5133</meta:user-defined>
    <meta:user-defined meta:name="DCTERMS.abstract">het renoveren van een voorgev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ijlstraat 33 2011TK Haarlem, 0392-2026-0135133, het renoveren van een voorgevel, ontvangen op 14-08-2026</meta:user-defined>
    <meta:user-defined meta:name="DCTERMS.W3CDTF/DCTERMS.available">2026-08-18</meta:user-defined>
    <meta:user-defined meta:name="DCTERMS.W3CDTF/OVERHEIDop.jaargang">2026</meta:user-defined>
    <meta:user-defined meta:name="OVERHEIDop.publicationIssue">390085</meta:user-defined>
    <meta:user-defined meta:name="OVERHEIDop.GmbID/DC.identifier">gmb-2026-390085</meta:user-defined>
    <meta:user-defined meta:name="OVERHEIDop.versieInformatie"/>
  </office:meta>
</office:document-meta>
</file>