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akkapel verbreden Rembrandtstraat 2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dakkapel verbreden Rembrandtstraat 2 Tiel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11-8-2026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18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9007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Aanvraag vergunning voor dakkapel verbreden Rembrandtstraat 2 Tiel ontvangstdatum 11-8-2026.</meta:user-defined>
    <dc:language>nl</dc:language>
    <meta:user-defined meta:name="OVERHEIDop.locatietype/OVERHEIDop.gebiedsmarkering">Adres</meta:user-defined>
    <meta:user-defined meta:name="DC.title">Aanvraag vergunning voor dakkapel verbreden Rembrandtstraat 2 Ti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77</meta:user-defined>
    <meta:user-defined meta:name="OVERHEIDop.GmbID/DC.identifier">gmb-2026-390077</meta:user-defined>
    <meta:user-defined meta:name="OVERHEIDop.versieInformatie"/>
  </office:meta>
</office:document-meta>
</file>