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ontheffing verleend, t.h.v. Circuit - Burgemeester van Alphenstraat 108 Zandvoort, 0473-2026-0000847, het tappen tijdens het evenement Dutch Grand Prix 2026, op 19-08-2026 08:00 – 21:00 uur, 20-08-2026 08:00 – 23:00 uur, 21-08-2026 08:00 – 22:00 uur, 22-08-2026 07:00 – 21:00 uur, 23-08-2026 08:00 – 21:00 uur, verzonden 1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Zandvoort,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00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473-2026-0000847</meta:user-defined>
    <meta:user-defined meta:name="DCTERMS.abstract">het tappen tijdens het evenement Dutch Grand Prix 2026</meta:user-defined>
    <dc:language>nl</dc:language>
    <meta:user-defined meta:name="OVERHEIDop.locatietype/OVERHEIDop.gebiedsmarkering">Punt</meta:user-defined>
    <meta:user-defined meta:name="DC.title">Gemeente Zandvoort, ontheffing verleend, t.h.v. Circuit - Burgemeester van Alphenstraat 108 Zandvoort, 0473-2026-0000847, het tappen tijdens het evenement Dutch Grand Prix 2026, op 19-08-2026 08:00 – 21:00 uur, 20-08-2026 08:00 – 23:00 uur, 21-08-2026 08:00 – 22:00 uur, 22-08-2026 07:00 – 21:00 uur, 23-08-2026 08:00 – 21:00 uur, verzonden 14-08-2026</meta:user-defined>
    <meta:user-defined meta:name="DCTERMS.W3CDTF/DCTERMS.available">2026-08-18</meta:user-defined>
    <meta:user-defined meta:name="DCTERMS.W3CDTF/OVERHEIDop.jaargang">2026</meta:user-defined>
    <meta:user-defined meta:name="OVERHEIDop.publicationIssue">390067</meta:user-defined>
    <meta:user-defined meta:name="OVERHEIDop.GmbID/DC.identifier">gmb-2026-390067</meta:user-defined>
    <meta:user-defined meta:name="OVERHEIDop.versieInformatie"/>
  </office:meta>
</office:document-meta>
</file>