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nieuwbouw/herbouw woning Kromme Steeg 2-02 Kapel Avezaa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nieuwbouw/herbouw woning Kromme Steeg 2-02 Kapel Avezaath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7-8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18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9006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Aanvraag vergunning voor nieuwbouw/herbouw woning Kromme Steeg 2-02 Kapel Avezaath ontvangstdatum 7-8-2026.</meta:user-defined>
    <dc:language>nl</dc:language>
    <meta:user-defined meta:name="OVERHEIDop.locatietype/OVERHEIDop.gebiedsmarkering">Adres</meta:user-defined>
    <meta:user-defined meta:name="DC.title">Aanvraag vergunning voor nieuwbouw/herbouw woning Kromme Steeg 2-02 Kapel Avezaath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62</meta:user-defined>
    <meta:user-defined meta:name="OVERHEIDop.GmbID/DC.identifier">gmb-2026-390062</meta:user-defined>
    <meta:user-defined meta:name="OVERHEIDop.versieInformatie"/>
  </office:meta>
</office:document-meta>
</file>