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venementenvergunning verleend voor Buurt BBQ Soomerlustplein op 12 september 2026, Soomerlustplein, Voorburg - kenmerk 000024407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verleend voor Buurt BBQ Soomerlustplein op 12 september 2026 van 16:00 uur tot en met 23:00 uur.</text:p>
            <text:p text:style-name="common-al">
            
          </text:p>
            <text:p text:style-name="common-al">
            <text:span text:style-name="nadrukvet">Datum bekendmaking besluit:</text:span> 14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05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2440700</meta:user-defined>
    <dc:language>nl</dc:language>
    <meta:user-defined meta:name="OVERHEIDop.locatietype/OVERHEIDop.gebiedsmarkering">Vlak</meta:user-defined>
    <meta:user-defined meta:name="DC.title">Evenementenvergunning verleend voor Buurt BBQ Soomerlustplein op 12 september 2026, Soomerlustplein, Voorburg - kenmerk 00002440700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58</meta:user-defined>
    <meta:user-defined meta:name="OVERHEIDop.GmbID/DC.identifier">gmb-2026-390058</meta:user-defined>
    <meta:user-defined meta:name="OVERHEIDop.versieInformatie"/>
  </office:meta>
</office:document-meta>
</file>