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Gezellig samenzijn Ichthuskerk op 12 september 2026 aan Laag Boskoop 117, 2771 HA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13 augustus 2026 een evenementenvergunning verleend. De gemeente geeft hiermee toestemming voor het evenement Gezellig samenzijn Ichthuskerk op 12 september 2026 op de locatie Laag Boskoop 117, 2771 HA Boskoop, geregistreerd onder nr. 04843927521.</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00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27521</meta:user-defined>
    <dc:language>nl</dc:language>
    <meta:user-defined meta:name="OVERHEIDop.locatietype/OVERHEIDop.gebiedsmarkering">Punt</meta:user-defined>
    <meta:user-defined meta:name="DC.title">Verleende evenementenvergunning voor Gezellig samenzijn Ichthuskerk op 12 september 2026 aan Laag Boskoop 117, 2771 HA Boskoop</meta:user-defined>
    <meta:user-defined meta:name="DCTERMS.W3CDTF/DCTERMS.available">2026-08-18</meta:user-defined>
    <meta:user-defined meta:name="DCTERMS.W3CDTF/OVERHEIDop.jaargang">2026</meta:user-defined>
    <meta:user-defined meta:name="OVERHEIDop.publicationIssue">390057</meta:user-defined>
    <meta:user-defined meta:name="OVERHEIDop.GmbID/DC.identifier">gmb-2026-390057</meta:user-defined>
    <meta:user-defined meta:name="OVERHEIDop.versieInformatie"/>
  </office:meta>
</office:document-meta>
</file>