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1-3">
      <text:list-level-style-bullet text:bullet-char="•" text:level="1">
        <style:list-level-properties text:min-label-width="10mm"/>
      </text:list-level-style-bullet>
    </text:list-style>
    <text:list-style style:name="id1-3-2-1-1-12-1-3-1">
      <text:list-level-style-bullet text:bullet-char="•" text:level="1">
        <style:list-level-properties text:min-label-width="10mm"/>
      </text:list-level-style-bullet>
    </text:list-style>
    <text:list-style style:name="id1-3-2-1-1-12-1-3-2">
      <text:list-level-style-bullet text:bullet-char="•" text:level="1">
        <style:list-level-properties text:min-label-width="10mm"/>
      </text:list-level-style-bullet>
    </text:list-style>
    <text:list-style style:name="id1-3-2-1-1-12-1-3-3">
      <text:list-level-style-bullet text:bullet-char="•" text:level="1">
        <style:list-level-properties text:min-label-width="10mm"/>
      </text:list-level-style-bullet>
    </text:list-style>
    <text:list-style style:name="id1-3-2-1-1-12-1-3-4">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office:automatic-styles>
  <office:body>
    <office:text>
      <text:p text:style-name="new_page_staatscourant"/>
      <text:p text:style-name="single-kop-titel">Kennisgeving ontwerp wijzigingsbesluit omgevingsplan West Betuwe - Hospitaverhuur</text:p>
      <text:section text:name="zakelijke-mededeling_id1-3-2" text:style-name="zakelijke-mededeling">
        <text:section text:name="zakelijke-mededeling-tekst_id1-3-2-1" text:style-name="zakelijke-mededeling-tekst">
          <text:section text:name="tekst_id1-3-2-1-1" text:style-name="tekst">
            <text:p text:style-name="common-al">Het ontwerp wijzigingsbesluit omgevingsplan West Betuwe - Hospitaverhuur ligt van 21 augustus 2026 tot en met 2 oktober 2026 ter inzage. </text:p>
            <text:p text:style-name="common-al">Met dit ontwerp wijzigingsbesluit wil de gemeente het omgevingsplan wijzigen. In het omgevingsplan staan regels voor de fysieke leefomgeving, zoals het gebruik van gronden en gebouwen.</text:p>
            <text:p text:style-name="common-al">Het gaat om een ontwerpbesluit. Een definitief besluit is nog niet genomen. Het ontwerpbesluit ligt voor een termijn van 6 weken ter inzage. Tijdens de terinzagelegging kan iedereen een zienswijze indienen.</text:p>
            <text:p text:style-name="common-al">
            <text:span text:style-name="nadrukvet">Waar gaat het ontwerp wijzigingsbesluit over?</text:span>
          </text:p>
            <text:p text:style-name="common-al">Met dit ontwerp wijzigingsbesluit wordt het mogelijk om vergunningvrij in uw woning een kamer te verhuren. Dit noemen wij hospitaverhuur. Aan hospitaverhuur zijn voorwaarden verbonden. Deze voorwaarden komen via dit wijzigingsbesluit in hoofdstuk 20 van het omgevingsplan. Het ontwerp wijzigingsbesluit is van toepassing op het grondgebied van de gemeente West Betuwe.</text:p>
            <text:p text:style-name="common-al">
            <text:span text:style-name="nadrukvet">Waar bekijkt u de stukken?</text:span>
          </text:p>
            <text:p text:style-name="common-al">Het ontwerp wijzigingsbesluit ligt voor zes weken ter inzage, van 21 augustus 2026 tot en met 2 oktober 2026.</text:p>
            <text:p text:style-name="common-al">U bekijkt de planstukken:</text:p>
            <text:list text:style-name="id1-3-2-1-1-9">
              <text:list-item text:style-override="id1-3-2-1-1-9-1">
                <text:number>•</text:number>
                <text:p text:style-name="al">digitaal via het Omgevingsloket. Via <text:a xlink:href="https://omgevingswet.overheid.nl/home" xlink:type="simple"><text:span text:style-name="nadrukondlijn">https://omgevingswet.overheid.nl/home</text:span></text:a> klikt u op “Regels op de kaart” en zoekt u vervolgens op “specifiek document”. Als zoekterm gebruikt u “Wijzigingsbesluit Omgevingsplan West Betuwe - Hospitaverhuur” of “/akn/nl/act/gm1960/2020/omgevingsplan”;</text:p>
              </text:list-item>
              <text:list-item text:style-override="id1-3-2-1-1-9-2">
                <text:number>•</text:number>
                <text:p text:style-name="al">op afspraak in het gemeentehuis van de gemeente West Betuwe (Kuipershof 2, 4191 KH Geldermalsen). Maak hiervoor een afspraak via het klantcontactcentrum, telefoon 0345 – 72 88 00.</text:p>
              </text:list-item>
            </text:list>
            <text:p text:style-name="common-al">
            <text:span text:style-name="nadrukvet">Hoe kunt u reageren?</text:span>
          </text:p>
            <text:p text:style-name="common-al">Dit kan op twee manieren:</text:p>
            <text:list text:style-name="id1-3-2-1-1-12">
              <text:list-item text:style-override="id1-3-2-1-1-12-1">
                <text:number>•</text:number>
                <text:p text:style-name="al">Schriftelijk, aan de gemeenteraad van de gemeente West Betuwe, Postbus 112, 4190 CC Geldermalsen. Vermeld daarbij:</text:p>
                <text:list text:style-name="id1-3-2-1-1-12-1-3">
                  <text:list-item text:style-override="id1-3-2-1-1-12-1-3-1">
                    <text:number>•</text:number>
                    <text:p text:style-name="al">uw naam en adres;</text:p>
                  </text:list-item>
                  <text:list-item text:style-override="id1-3-2-1-1-12-1-3-2">
                    <text:number>•</text:number>
                    <text:p text:style-name="al">de datum;</text:p>
                  </text:list-item>
                  <text:list-item text:style-override="id1-3-2-1-1-12-1-3-3">
                    <text:number>•</text:number>
                    <text:p text:style-name="al">op welk ontwerp wijzigingsbesluit uw zienswijze betrekking heeft;</text:p>
                  </text:list-item>
                  <text:list-item text:style-override="id1-3-2-1-1-12-1-3-4">
                    <text:number>•</text:number>
                    <text:p text:style-name="al">de motivering van uw zienswijze.</text:p>
                  </text:list-item>
                </text:list>
              </text:list-item>
              <text:list-item text:style-override="id1-3-2-1-1-12-2">
                <text:number>•</text:number>
                <text:p text:style-name="al">Mondeling: maak hiervoor een afspraak via het klantcontactcentrum, telefoon 0345 – 72 88 00. Zorg ervoor dat uw afspraak plaatsvindt voor het einde van de ter inzage termijn.</text:p>
              </text:list-item>
            </text:list>
            <text:p text:style-name="common-al">
            <text:span text:style-name="nadrukvet">Wat gebeurt er daarna?</text:span>
          </text:p>
            <text:p text:style-name="last-al">Na de termijn voor zienswijzen beoordeelt de gemeente de ingediende zienswijzen. De gemeente neemt de zienswijzen mee bij de besluitvorming over het definitieve wijzigingsbesluit omgevingspl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900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West Betuwe</meta:user-defined>
    <meta:user-defined meta:name="OVERHEID.Informatietype/DC.type">officiële publicatie</meta:user-defined>
    <meta:user-defined meta:name="OVERHEIDop.Rubriek/DC.type">participatie</meta:user-defined>
    <meta:user-defined meta:name="OVERHEID.Gemeente/OVERHEID.authority">West Betuwe</meta:user-defined>
    <meta:user-defined meta:name="OVERHEID.Gemeente/DCTERMS.publisher">West Betuwe</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Kennisgeving ontwerp wijzigingsbesluit omgevingsplan West Betuwe - Hospitaverhuur</meta:user-defined>
    <meta:user-defined meta:name="OVERHEIDop.datumEindeReactietermijn">2026-10-03</meta:user-defined>
    <meta:user-defined meta:name="OVERHEIDop.terinzageleggingBG">https://omgevingswet.overheid.nl/home</meta:user-defined>
    <meta:user-defined meta:name="DCTERMS.W3CDTF/DCTERMS.available">2026-08-21</meta:user-defined>
    <meta:user-defined meta:name="DCTERMS.W3CDTF/OVERHEIDop.jaargang">2026</meta:user-defined>
    <meta:user-defined meta:name="OVERHEIDop.publicationIssue">390050</meta:user-defined>
    <meta:user-defined meta:name="OVERHEIDop.GmbID/DC.identifier">gmb-2026-390050</meta:user-defined>
    <meta:user-defined meta:name="OVERHEIDop.versieInformatie"/>
  </office:meta>
</office:document-meta>
</file>