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xploiteren van 2 kansspelautomaten op de locatie Nieuwstraat 5 te Dordrecht zaaknummer 900363032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exploiteren van 2 kansspelautomaten op de locatie Nieuwstraat 5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0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exploiteren van 2 kansspelautomaten op de locatie Nieuwstraat 5 te Dordrecht zaaknummer 9003630326</meta:user-defined>
    <meta:user-defined meta:name="DCTERMS.W3CDTF/DCTERMS.available">2026-08-18</meta:user-defined>
    <meta:user-defined meta:name="DCTERMS.W3CDTF/OVERHEIDop.jaargang">2026</meta:user-defined>
    <meta:user-defined meta:name="OVERHEIDop.publicationIssue">390041</meta:user-defined>
    <meta:user-defined meta:name="OVERHEIDop.GmbID/DC.identifier">gmb-2026-390041</meta:user-defined>
    <meta:user-defined meta:name="OVERHEIDop.versieInformatie"/>
  </office:meta>
</office:document-meta>
</file>