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het aanbrengen van een luifel, handelsreclame en terrasschotten, Grotestraat Centrum 12, 6301CX Valk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een besluit genomen op de aanvraag met zaaknummer Z2026-00001028 voor een Omgevingsvergunning op locatie Grotestraat Centrum 12, 6301CX Valkenburg. De vergunning is Akkoord. Het besluit betreft het aanbrengen van een luifel, handelsreclame en terrasschotten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Het college van burgemeester en wethouders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</text:p>
            <text:p text:style-name="common-al">Sector Bestuursrecht</text:p>
            <text:p text:style-name="common-al">Postbus 950</text:p>
            <text:p text:style-name="common-al">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last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9003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burg aan de Geu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Rx.Mission zaak Z2026-00001028</meta:user-defined>
    <meta:user-defined meta:name="DCTERMS.abstract">Betreft:  Besluit op locatie Grotestraat Centrum 12, 6301CX Valkenburg</meta:user-defined>
    <dc:language>nl</dc:language>
    <meta:user-defined meta:name="OVERHEIDop.locatietype/OVERHEIDop.gebiedsmarkering">Vlak</meta:user-defined>
    <meta:user-defined meta:name="DC.title">Kennisgeving besluit op aanvraag het aanbrengen van een luifel, handelsreclame en terrasschotten, Grotestraat Centrum 12, 6301CX Valkenbu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37</meta:user-defined>
    <meta:user-defined meta:name="OVERHEIDop.GmbID/DC.identifier">gmb-2026-390037</meta:user-defined>
    <meta:user-defined meta:name="OVERHEIDop.versieInformatie"/>
  </office:meta>
</office:document-meta>
</file>