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albersestraat 244 1067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velwijziging aan voorzijde en luifel in patio</text:p>
            <text:p text:style-name="common-al">Besluit: verleend</text:p>
            <text:p text:style-name="common-al">Besluit verzonden op: 14-08-2026</text:p>
            <text:p text:style-name="common-al">Zaakadres: Aalbersestraat 244 1067GM Amsterdam</text:p>
            <text:p text:style-name="common-al">Zaaknummer: Z2026-027660</text:p>
            <text:p text:style-name="common-al">DSO-nummer: 20260623018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7660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0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660</meta:user-defined>
    <meta:user-defined meta:name="DCTERMS.abstract">Gevelwijziging aan voorzijde en luifel in pati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albersestraat 244 1067GM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30</meta:user-defined>
    <meta:user-defined meta:name="OVERHEIDop.GmbID/DC.identifier">gmb-2026-390030</meta:user-defined>
    <meta:user-defined meta:name="OVERHEIDop.versieInformatie"/>
  </office:meta>
</office:document-meta>
</file>