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ohan Jongkindstraat 5 1062CK Amsterdam, Johan Jongkindstraat 5A-8 1062C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ijdelijk Vodafone Antenne Opstelpunt N18914: Johan Jongkindstraat 5, Amsterdam</text:p>
            <text:p text:style-name="common-al">Zaakadres: Johan Jongkindstraat 5 1062CK Amsterdam, Johan Jongkindstraat 5A-8 1062CK Amsterdam</text:p>
            <text:p text:style-name="common-al">Datum ontvangst: 05-08-2026</text:p>
            <text:p text:style-name="common-al">Zaaknummer: Z2026-034913</text:p>
            <text:p text:style-name="common-al">DSO-nummer: 202608050039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02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913</meta:user-defined>
    <meta:user-defined meta:name="DCTERMS.abstract">Tijdelijk Vodafone Antenne Opstelpunt N18914: Johan Jongkindstraat 5,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ohan Jongkindstraat 5 1062CK Amsterdam, Johan Jongkindstraat 5A-8 1062CK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29</meta:user-defined>
    <meta:user-defined meta:name="OVERHEIDop.GmbID/DC.identifier">gmb-2026-390029</meta:user-defined>
    <meta:user-defined meta:name="OVERHEIDop.versieInformatie"/>
  </office:meta>
</office:document-meta>
</file>