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14092532i34d027e6-4fbe-4858-9bc2-246553606162.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2-14">
      <text:list-level-style-bullet text:bullet-char="•" text:level="1">
        <style:list-level-properties text:min-label-width="10mm"/>
      </text:list-level-style-bullet>
    </text:list-style>
    <text:list-style style:name="id1-3-2-1-2-14-1">
      <text:list-level-style-bullet text:bullet-char="•" text:level="1">
        <style:list-level-properties text:min-label-width="10mm"/>
      </text:list-level-style-bullet>
    </text:list-style>
    <text:list-style style:name="id1-3-2-1-2-14-2">
      <text:list-level-style-bullet text:bullet-char="•" text:level="1">
        <style:list-level-properties text:min-label-width="10mm"/>
      </text:list-level-style-bullet>
    </text:list-style>
    <text:list-style style:name="id1-3-2-1-2-14-3">
      <text:list-level-style-bullet text:bullet-char="•" text:level="1">
        <style:list-level-properties text:min-label-width="10mm"/>
      </text:list-level-style-bullet>
    </text:list-style>
    <text:list-style style:name="id1-3-2-1-2-14-4">
      <text:list-level-style-bullet text:bullet-char="•" text:level="1">
        <style:list-level-properties text:min-label-width="10mm"/>
      </text:list-level-style-bullet>
    </text:list-style>
    <text:list-style style:name="id1-3-2-1-2-14-5">
      <text:list-level-style-bullet text:bullet-char="•" text:level="1">
        <style:list-level-properties text:min-label-width="10mm"/>
      </text:list-level-style-bullet>
    </text:list-style>
    <text:list-style style:name="id1-3-2-1-2-14-6">
      <text:list-level-style-bullet text:bullet-char="•" text:level="1">
        <style:list-level-properties text:min-label-width="10mm"/>
      </text:list-level-style-bullet>
    </text:list-style>
    <text:list-style style:name="id1-3-2-1-2-14-7">
      <text:list-level-style-bullet text:bullet-char="•" text:level="1">
        <style:list-level-properties text:min-label-width="10mm"/>
      </text:list-level-style-bullet>
    </text:list-style>
    <text:list-style style:name="id1-3-2-2-1-2">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4-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9-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9-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9-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office:automatic-styles>
  <office:body>
    <office:text>
      <text:p text:style-name="new_page_staatscourant"/>
      <text:p text:style-name="single-kop-titel">Verkeersbesluit voor het instellen van voorrang op de fietspaden aansluitend aan Meerweg en Noordersingel te Berkel en Rodenrijs</text:p>
      <text:section text:name="regeling_id1-3-2" text:style-name="regeling">
        <text:section text:name="aanhef_id1-3-2-1" text:style-name="aanhef">
          <text:p text:style-name="aanhef_wie">Burgemeester en wethouders van Lansingerland;</text:p>
          <text:section text:name="considerans_id1-3-2-1-2" text:style-name="considerans">
            <text:p text:style-name="considerans.al">
            <text:span text:style-name="nadrukvet">overwegende het volgende:</text:span>
          </text:p>
            <text:p text:style-name="considerans.al">
            <text:span text:style-name="nadrukvet">Inleiding</text:span>
          </text:p>
            <text:p text:style-name="considerans.al">Op de Meerweg en de Noordersingel in Berkel en Rodenrijs delen gemotoriseerd verkeer een fietsers de rijbaan. Beide wegen betreffen erftoegangswegen binnen de bebouwde kom waarop een snelheid van 30 km/h is ingesteld. Daarmee is het gedeeld gebruik niet onlogisch.</text:p>
            <text:p text:style-name="considerans.al">Uit metingen is echter gebleken dat de gereden snelheid niet aansluit bij de maximumsnelheid. Op beide wegen is een V85 van circa 45 km/h gemeten. In het verleden is, binnen het haalbare, aandacht besteed aan snelheidremmende maatregelen waar mogelijk.</text:p>
            <text:p text:style-name="considerans.al">De voorrang van aansluitende fietspaden is conform de ASVV (CROW) niet geregeld. Echter is er wel sprake van een allureverschil en aantoonbaar verhoogde snelheden op de Meerweg. Hierdoor valt het rechts-voorrang voor fietsers mogelijk buiten de verwachting van het gemotoriseerde verkeer. </text:p>
            <text:p text:style-name="considerans.al">Om de situatie veiliger te maken stellen wij voorrangsregels in op de fietspaden die aansluiten op de Meerweg en Noordersingel. Fietsers moeten daarbij voorrang verlenen aan al het verkeer op de aansluitende wegen. Dit draagt bij aan een veiliger oprijden van de fietser aangezien deze zelf een veilig moment moet kiezen. </text:p>
            <text:p text:style-name="considerans.al">Voor het instellen van deze voorrang moet een verkeersbesluit worden genomen. </text:p>
            <text:p text:style-name="considerans.al">
            <text:span text:style-name="nadrukvet">Doelstelling</text:span>
          </text:p>
            <text:p text:style-name="considerans.al">Uit het oogpunt van het verzekeren van de veiligheid op de weg en het beschermen van weggebruikers en passagiers (Wegenverkeerswet (WVW) 1994, art. 2) is het wenselijk voorrang in te stellen op de fietspaden die uitkomen op de Meerweg en de Noordersingel in Berkel en Rodenrijs. Hiermee beschermen wij de fiets.</text:p>
            <text:p text:style-name="considerans.al">
            <text:span text:style-name="nadrukvet">Wettelijk kader</text:span>
          </text:p>
            <text:p text:style-name="considerans.al">Op grond van artikel 15 lid 1 van de Wegenverkeerswet 1994 dient een verkeersbesluit te worden genomen voor het plaatsen van verkeerstekens en onderborden wanneer hierdoor een ge- of verbod ontstaat. </text:p>
            <text:p text:style-name="considerans.al">
            <text:span text:style-name="nadrukvet">Verkeersmaatregelen en argumentatie </text:span>
          </text:p>
            <text:p text:style-name="considerans.al">Wij zijn voornemens op de aansluitende fietspaden op de Meerweg en Noordersingel in Berkel en Rodenrijs de voorrang te regelen met de volgende argumenten: </text:p>
            <text:list text:style-name="id1-3-2-1-2-14">
              <text:list-item text:style-override="id1-3-2-1-2-14-1">
                <text:number>•</text:number>
                <text:p text:style-name="al">De Meerweg en Noordersingel liggen voor een groot deel binnen de bebouwde kom;</text:p>
              </text:list-item>
              <text:list-item text:style-override="id1-3-2-1-2-14-2">
                <text:number>•</text:number>
                <text:p text:style-name="al"> Volgens het ASVV (CROW) dient geen voorrang ingesteld te worden en gelijkwaardigheid nagestreefd te worden;</text:p>
              </text:list-item>
              <text:list-item text:style-override="id1-3-2-1-2-14-3">
                <text:number>•</text:number>
                <text:p text:style-name="al"> Vanwege de feitelijk situatie met een werkelijk allureverschil – rechte wegen met plots aansluitende minder brede fietspaden – en een verhoogde gereden snelheid – V85 circa 45 km/h, is het gewenst maatregelen te nemen om de kruispunten veiliger te maken;</text:p>
              </text:list-item>
              <text:list-item text:style-override="id1-3-2-1-2-14-4">
                <text:number>•</text:number>
                <text:p text:style-name="al"> Enkel aanvullende attenderende bebording is niet voldoende om tegemoet te treden aan deze wens;</text:p>
              </text:list-item>
              <text:list-item text:style-override="id1-3-2-1-2-14-5">
                <text:number>•</text:number>
                <text:p text:style-name="al"> Daarom verkiezen wij de fietser uit de voorrang te halen en hem/haar het juiste moment van oprijden te laten kiezen;</text:p>
              </text:list-item>
              <text:list-item text:style-override="id1-3-2-1-2-14-6">
                <text:number>•</text:number>
                <text:p text:style-name="al"> Daaarnaaast is in het buitengebied in de Groenzoom de voorrang voor fietsers ook geregeld op plekken waar aangesloten wordt op 60 km/h wegen. De aansluitingen op de Meerweg en Noordersingel zijn wat betreft allureverschil niet veel anders.</text:p>
              </text:list-item>
              <text:list-item text:style-override="id1-3-2-1-2-14-7">
                <text:number>•</text:number>
                <text:p text:style-name="al"> Daarmee gaan wij ervanuit dat de aansluiting veiliger wordt omdat deze maatregel tegemoet treedt aan het verwachtingspatroon van de weggebruiker;</text:p>
              </text:list-item>
            </text:list>
            <text:p text:style-name="considerans.al">
            <text:span text:style-name="nadrukvet">Belangenafweging</text:span>
          </text:p>
            <text:p text:style-name="considerans.al">Met het instellen van een voorrang op de fietspaden aansluitend op de Meerweg en Noordersingel verbeteren wij de verkeersveiligheid in het gebied. De maatregel zorgt voor een duidelijker verwachtingspatroon, wat ten goede komt aan de verkeersveiligheid. De maatregel kan er echter wel toe leiden dat de snelheid van het verkeer op de Meerweg licht verhoogd wordt omdat geen rekening hoeft te worden gehouden met verkeer van rechts. De huidig gereden snelheid is al relatief hoog en de verwachting is dat dit niet veel hoger zal worden. Het instellen van de maatregel weegt tegen een eventuele lichte verhoging op omdat hiermee wordt ingezet op een lagere kans op flankongevallen (welke voor een hogere letselkans tot gevolg hebben). Al met al heeft de maatregel voor alle weggebruikers een positief effect.</text:p>
            <text:p text:style-name="considerans.al">
            <text:span text:style-name="nadrukvet">Situering en beheer van de weggedeelte</text:span>
          </text:p>
            <text:p text:style-name="considerans.al">De in dit verkeersbesluit genoemde wegen zijn bij de gemeente Lansingerland in beheer en onderhoud. </text:p>
            <text:p text:style-name="considerans.al">
            <text:span text:style-name="nadrukvet">Overleg met politie</text:span>
          </text:p>
            <text:p text:style-name="considerans.al">Conform artikel 24 van het Besluit Administratieve Bepalingen inzake het Wegverkeer heeft in de Verkeersadviesgroep van de gemeente Lansingerland overleg plaatsgevonden met de politie Rotterdam. De politie heeft dit verkeersbesluit positief beoordeeld.</text:p>
            <text:p text:style-name="considerans_bottom"/>
          </text:section>
        </text:section>
        <text:section text:name="regeling-tekst_id1-3-2-2" text:style-name="regeling-tekst">
          <text:section text:name="tekst_id1-3-2-2-1" text:style-name="tekst">
            <text:p text:style-name="last-al">
            <text:span text:style-name="nadrukvet">Besluiten:</text:span>
          </text:p>
            <text:list text:style-name="id1-3-2-2-1-2">
              <text:list-item text:style-override="id1-3-2-2-1-2-1">
                <text:number>I.</text:number>
                <text:p text:style-name="al">Het plaatsen van het bord B06, van Bijlage 1 van het RVV 1990 én het aanbrengen van de verkeerstekens ‘haaientanden’ ter plaatse van de aansluiting van fietspaden op de Meerweg en Noordersingel, zoals aangegeven in de bijlage;</text:p>
              </text:list-item>
              <text:list-item text:style-override="id1-3-2-2-1-2-2">
                <text:number>II.</text:number>
                <text:p text:style-name="al">Dit verkeersbesluit te publiceren in het Gemeenteblad.</text:p>
              </text:list-item>
            </text:list>
            <text:p text:style-name="tekst_bottom"/>
          </text:section>
        </text:section>
        <text:section text:name="regeling-sluiting_id1-3-2-3" text:style-name="regeling-sluiting">
          <text:section text:name="ondertekening_id1-3-2-3-1">
            <text:p><text:span text:style-name="deze">Namens burgemeester en wethouders van Lansingerland</text:span></text:p>
          </text:section>
          <text:section text:name="ondertekening_id1-3-2-3-2">
            <text:p><text:span text:style-name="deze">Tony Hoogendoorn</text:span></text:p>
          </text:section>
          <text:section text:name="ondertekening_id1-3-2-3-3">
            <text:p><text:span text:style-name="organisatie">Adviseur verkeer</text:span></text:p>
          </text:section>
          <text:section text:name="ondertekening_id1-3-2-3-4">
            <text:p><text:span text:style-name="organisatie">Domein Ruimte en Economie</text:span></text:p>
          </text:section>
        </text:section>
        <text:section text:name="bezwaarschrift_id1-3-2-4" text:style-name="bezwaarschrift">
          <text:p text:style-name="bezwaarschrift_top"/>
          <text:p text:style-name="bezwaarschrift_al">
          <text:span text:style-name="nadrukvet">Bezwaar</text:span>
        </text:p>
          <text:p text:style-name="bezwaarschrift_al">Bent u het niet eens met dit besluit, of is het besluit onduidelijk? Neem altijd eerst contact op met de gemeente. Dit kan voorkomen dat u een bezwaarschrift hoeft te schrijven. Medewerkers van de gemeente nemen samen met u het besluit door. Komt u er samen niet uit, dan kunt u alsnog digitaal of schriftelijk een bezwaarschrift indienen bij de Gemeente Lansingerland. Let u er wel op, dat u het bezwaar indient binnen de wettelijke termijn. </text:p>
          <text:p text:style-name="bezwaarschrift_al">Het adres voor het indienen van schriftelijk bezwaar is:</text:p>
          <text:p text:style-name="bezwaarschrift_al">College van burgemeester en wethouders van gemeente Lansingerland</text:p>
          <text:p text:style-name="bezwaarschrift_al">Postbus 1</text:p>
          <text:p text:style-name="bezwaarschrift_al">2650 AA Berkel en Rodenrijs</text:p>
          <text:p text:style-name="bezwaarschrift_al">Of voor het indienen van digitaal bezwaar: zie <text:a xlink:href="http://www.lansingerland.nl/bezwaar" xlink:type="simple"><text:span text:style-name="nadrukondlijn">www.lansingerland.nl/bezwaar</text:span></text:a>.</text:p>
          <text:p text:style-name="bezwaarschrift_al">Zorgt u ervoor dat u het bezwaarschrift indient binnen de wettelijke termijn, zijnde zes weken na verzenddatum. Schrijf in uw bezwaarschrift ten minste:</text:p>
          <text:list text:style-name="id1-3-2-4-9">
            <text:list-item text:style-override="id1-3-2-4-9-1">
              <text:number>1.</text:number>
              <text:p text:style-name="al">uw naam en adres</text:p>
            </text:list-item>
            <text:list-item text:style-override="id1-3-2-4-9-2">
              <text:number>2.</text:number>
              <text:p text:style-name="al"> de datum van uw bezwaarschrift</text:p>
            </text:list-item>
            <text:list-item text:style-override="id1-3-2-4-9-3">
              <text:number>3.</text:number>
              <text:p text:style-name="al"> het nummer van deze brief, of stuur een kopie van deze brief mee met uw bezwaarschrift</text:p>
            </text:list-item>
            <text:list-item text:style-override="id1-3-2-4-9-4">
              <text:number>4.</text:number>
              <text:p text:style-name="al"> (artikel 6:5 van de Algemene wet bestuursrecht).</text:p>
            </text:list-item>
            <text:list-item text:style-override="id1-3-2-4-9-5">
              <text:number>5.</text:number>
              <text:p text:style-name="al"> een omschrijving van het besluit waartegen u bezwaar maakt</text:p>
            </text:list-item>
            <text:list-item text:style-override="id1-3-2-4-9-6">
              <text:number>6.</text:number>
              <text:p text:style-name="al"> waarom u het niet eens bent met ons besluit</text:p>
            </text:list-item>
            <text:list-item text:style-override="id1-3-2-4-9-7">
              <text:number>7.</text:number>
              <text:p text:style-name="al"> uw handtekening</text:p>
            </text:list-item>
          </text:list>
          <text:p text:style-name="bezwaarschrift_al">Het besluit geldt ook tijdens de bezwaarprocedure. U kunt tijdens deze procedure een voorlopige voorziening vragen bij de Voorzieningenrechter van de rechtbank in Rotterdam. Er moet dan wel sprake zijn van een spoedeisend belang. Het adres is:</text:p>
          <text:p text:style-name="bezwaarschrift_al">Rechtbank Rotterdam</text:p>
          <text:p text:style-name="bezwaarschrift_al">Sector bestuursrecht</text:p>
          <text:p text:style-name="bezwaarschrift_al">Postbus 50951</text:p>
          <text:p text:style-name="bezwaarschrift_al">3007 BM Rotterdam</text:p>
          <text:p text:style-name="bezwaarschrift_al">Voor de behandeling van een voorlopige voorziening is griffierecht verschuldigd.</text:p>
          <text:p text:style-name="bezwaarschrift_al">U kunt ook digitaal een verzoek om een voorlopige voorziening indienen bij de rechtbank. Daarvoor moet u wel een elektronische handtekening (DigiD) hebben. Zie <text:a xlink:href="http://loket.rechtspraak.nl/bestuursrecht" xlink:type="simple"><text:span text:style-name="nadrukondlijn">http://loket.rechtspraak.nl/bestuursrecht</text:span></text:a>.</text:p>
          <text:p text:style-name="bezwaarschrift_al">
          <text:span text:style-name="nadrukvet">Situatietekening bij verkeersbesluit</text:span>
        </text:p>
          <text:p text:style-name="bezwaarschrift_al">
          <draw:frame><draw:text-box><text:section text:name="plaatje_id1-3-2-4-18-1" text:style-name="plaatje">
            <text:p text:style-name="illustratie_id1-3-2-4-18-1-1"><draw:frame draw:style-name="illustratie_id1-3-2-4-18-1-1" text:anchor-type="paragraph" svg:width="140mm" svg:height="106.30000000000001mm"><draw:image xlink:href="Pictures/Schermafbeelding2026-08-14092532i34d027e6-4fbe-4858-9bc2-246553606162.png" xlink:type="simple"/></draw:frame></text:p>
          </text:section></draw:text-box></draw:frame>
        </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18-1-1" style:parent-style-name="Standard">
      <style:paragraph-properties style:line-spacing="0mm" style:text-autospace="none" ofo:line-height="0.001cm"/>
    </style:style>
    <style:style style:family="graphic" style:name="illustratie_id1-3-2-4-18-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39002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2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2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Lansingerland</meta:user-defined>
    <meta:user-defined meta:name="OVERHEID.Gemeente/OVERHEID.authority">Lansingerland</meta:user-defined>
    <meta:user-defined meta:name="OVERHEID.Informatietype/DC.type">officiële publicatie</meta:user-defined>
    <meta:user-defined meta:name="OVERHEIDop.Rubriek/DC.type">verkeersbesluit of -mededeling</meta:user-defined>
    <meta:user-defined meta:name="OVERHEID.Gemeente/DCTERMS.publisher">Lansingerland</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Lansingerland - instellen van voorrang op de fietspaden  - aan Meerweg en Noordersingel te Berkel en Rodenrijs</meta:user-defined>
    <meta:user-defined meta:name="OVERHEIDvb.Wegcategorie/OVERHEIDvb.wegcategorie">Erftoegangsweg buit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op.verkeersbordcode">B6</meta:user-defined>
    <dc:language>nl</dc:language>
    <meta:user-defined meta:name="OVERHEIDop.locatietype/OVERHEIDop.gebiedsmarkering">Weg</meta:user-defined>
    <meta:user-defined meta:name="OVERHEIDop.locatietype/OVERHEIDop.gebiedsmarkering">Weg</meta:user-defined>
    <meta:user-defined meta:name="DC.title">Verkeersbesluit voor het instellen van voorrang op de fietspaden aansluitend aan Meerweg en Noordersingel te Berkel en Rodenrijs</meta:user-defined>
    <meta:user-defined meta:name="DCTERMS.W3CDTF/DCTERMS.available">2026-08-19</meta:user-defined>
    <meta:user-defined meta:name="DCTERMS.W3CDTF/OVERHEIDop.jaargang">2026</meta:user-defined>
    <meta:user-defined meta:name="OVERHEIDop.publicationIssue">390026</meta:user-defined>
    <meta:user-defined meta:name="OVERHEIDop.GmbID/DC.identifier">gmb-2026-390026</meta:user-defined>
    <meta:user-defined meta:name="OVERHEIDop.versieInformatie"/>
  </office:meta>
</office:document-meta>
</file>