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John F. Kennedylaan 13 en 15, 5555XC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een besluit genomen op de aanvraag voor een omgevingsvergunning met zaaknummer <text:span text:style-name="nadrukvet">487854</text:span>.</text:p>
            <text:p text:style-name="common-al">De zaak betreft locatie John F. Kennedylaan 13 en 15, 5555XC Valkenswaard en heeft de omschrijving "slopen onder maaiveld gelegen bouwdelen pand". De vergunning is verleend.</text:p>
            <text:p text:style-name="common-al">Het besluit betreft de volgende onderdelen: Sloop bestemmingsplan.</text:p>
            <text:p text:style-name="common-al">Indien u belanghebbende bent kunt u bezwaar maken tegen dit besluit.</text:p>
            <text:p text:style-name="common-al">De termijn voor het indienen van een bezwaar start op 17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00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487854</meta:user-defined>
    <meta:user-defined meta:name="DCTERMS.abstract">slopen onder maaiveld gelegen bouwdelen pand J.F. Kennedylaan 13-1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John F. Kennedylaan 13 en 15, 5555XC Valkenswa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25</meta:user-defined>
    <meta:user-defined meta:name="OVERHEIDop.GmbID/DC.identifier">gmb-2026-390025</meta:user-defined>
    <meta:user-defined meta:name="OVERHEIDop.versieInformatie"/>
  </office:meta>
</office:document-meta>
</file>