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De Bleek 54-56, 5801MD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leek 54-56, 5801MD Venray </text:span>- Omgevingsvergunning - het plaatsen van een afzuiginstallatie voor een pizzeria - zaaknummer Z2026-00006398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14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00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398</meta:user-defined>
    <meta:user-defined meta:name="DCTERMS.abstract">Betreft: Beschikking op aanvraag Omgevingsvergunning - De Bleek 54-56, 5801MD Venray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- regulier - Omgevingsvergunning - Verleend - De Bleek 54-56, 5801MD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023</meta:user-defined>
    <meta:user-defined meta:name="OVERHEIDop.GmbID/DC.identifier">gmb-2026-390023</meta:user-defined>
    <meta:user-defined meta:name="OVERHEIDop.versieInformatie"/>
  </office:meta>
</office:document-meta>
</file>