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ocherstraat 23 2021DG Haarlem, 0392-2026-0135107, het verbouwen van een mutatiewoning, ontvangen op 1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0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5107</meta:user-defined>
    <meta:user-defined meta:name="DCTERMS.abstract">het verbouwen van een mutatie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ocherstraat 23 2021DG Haarlem, 0392-2026-0135107, het verbouwen van een mutatiewoning, ontvangen op 13-08-2026</meta:user-defined>
    <meta:user-defined meta:name="DCTERMS.W3CDTF/DCTERMS.available">2026-08-18</meta:user-defined>
    <meta:user-defined meta:name="DCTERMS.W3CDTF/OVERHEIDop.jaargang">2026</meta:user-defined>
    <meta:user-defined meta:name="OVERHEIDop.publicationIssue">390022</meta:user-defined>
    <meta:user-defined meta:name="OVERHEIDop.GmbID/DC.identifier">gmb-2026-390022</meta:user-defined>
    <meta:user-defined meta:name="OVERHEIDop.versieInformatie"/>
  </office:meta>
</office:document-meta>
</file>