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aanvraag maatwerkvoorschriften - Hemspoortunnel te Zaandam - Aanvraag maatwerkvoorschriften werkzaamheden VolkerRail Hemspoortunn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de onderstaande aanvraag door de aanvrager is ingetrokken.</text:p>
            <text:p text:style-name="common-al">
            
          </text:p>
            <text:p text:style-name="common-al">O2026058670 - Aanvraag maatwerkvoorschriften werkzaamheden VolkerRail Hemspoortunnel - op de locatie Hemspoortunnel te Zaandam</text:p>
            <text:p text:style-name="common-al">
            
          </text:p>
            <text:p text:style-name="common-al">Besluit verzonden: 14-08-2026</text:p>
            <text:p text:style-name="common-al">
            
          </text:p>
            <text:p text:style-name="last-al">Tegen het intrekken van een aanvraag door de aanvrager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002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2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2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670</meta:user-defined>
    <dc:language>nl</dc:language>
    <meta:user-defined meta:name="OVERHEIDop.locatietype/OVERHEIDop.gebiedsmarkering">Vlak</meta:user-defined>
    <meta:user-defined meta:name="DC.title">Intrekking aanvraag maatwerkvoorschriften - Hemspoortunnel te Zaandam - Aanvraag maatwerkvoorschriften werkzaamheden VolkerRail Hemspoortunn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20</meta:user-defined>
    <meta:user-defined meta:name="OVERHEIDop.GmbID/DC.identifier">gmb-2026-390020</meta:user-defined>
    <meta:user-defined meta:name="OVERHEIDop.versieInformatie"/>
  </office:meta>
</office:document-meta>
</file>