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trokken aanvraag Omgevingsvergunning - snelservice, Rijksweg 57, 6271AC Gul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een aanvraag ontvangen op 6 augustus 2026 met zaaknummer Z2026-00000506 voor het toevoegen van een huisnummer aan de bestaande bovenwoning op de locatie Rijksweg 57, 6271AC Gulpen. De aanvraag is <text:span text:style-name="nadrukvet">ingetrokken </text:span>op 13 augustus 2026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001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506</meta:user-defined>
    <meta:user-defined meta:name="DCTERMS.abstract">Betreft: ingetrokken aanvraag Omgevingsvergunning op locatie Rijksweg 57, 6271AC Gulpen</meta:user-defined>
    <dc:language>nl</dc:language>
    <meta:user-defined meta:name="OVERHEIDop.locatietype/OVERHEIDop.gebiedsmarkering">Vlak</meta:user-defined>
    <meta:user-defined meta:name="DC.title">Kennisgeving ingetrokken aanvraag Omgevingsvergunning - snelservice, Rijksweg 57, 6271AC Gulp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17</meta:user-defined>
    <meta:user-defined meta:name="OVERHEIDop.GmbID/DC.identifier">gmb-2026-390017</meta:user-defined>
    <meta:user-defined meta:name="OVERHEIDop.versieInformatie"/>
  </office:meta>
</office:document-meta>
</file>