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geweigerd voor het plaatsen van een dakkapel in het achterdakvlak (legalisatie), van Halewijnlaan 75, 2274 TD Voorburg - kenmerk 238778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geweigerd voor het plaatsen van een dakkapel in het achterdakvlak (legalisatie).</text:p>
            <text:p text:style-name="common-al">
            
          </text:p>
            <text:p text:style-name="common-al">Het besluit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Bouwactiviteit (omgevingsplan) - geweigerd 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4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0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387784</meta:user-defined>
    <dc:language>nl</dc:language>
    <meta:user-defined meta:name="OVERHEIDop.locatietype/OVERHEIDop.gebiedsmarkering">Punt</meta:user-defined>
    <meta:user-defined meta:name="DC.title">Omgevingsvergunning geweigerd voor het plaatsen van een dakkapel in het achterdakvlak (legalisatie), van Halewijnlaan 75, 2274 TD Voorburg - kenmerk 2387784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15</meta:user-defined>
    <meta:user-defined meta:name="OVERHEIDop.GmbID/DC.identifier">gmb-2026-390015</meta:user-defined>
    <meta:user-defined meta:name="OVERHEIDop.versieInformatie"/>
  </office:meta>
</office:document-meta>
</file>