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Walfridushof 27, 28, 29 en 30 in Bedum (voorlopig)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aliseren van vier woningen  op de locatie Walfridushof 27, 28, 29 en 30 in Bedum (voorlopig).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5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999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9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9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45</meta:user-defined>
    <meta:user-defined meta:name="DCTERMS.abstract">het realiseren van vier woningen , Walfridushof 27, 28, 29 en 30 in Bedum (voorlopig) (25 september 2026)</meta:user-defined>
    <dc:language>nl</dc:language>
    <meta:user-defined meta:name="DC.title">Besluit op omgevingsvergunning, Walfridushof 27, 28, 29 en 30 in Bedum (voorlopig) (BOPA)</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14</meta:user-defined>
    <meta:user-defined meta:name="OVERHEIDop.publicationIssue">389996</meta:user-defined>
    <meta:user-defined meta:name="OVERHEIDop.GmbID/DC.identifier">gmb-2026-389996</meta:user-defined>
    <meta:user-defined meta:name="OVERHEIDop.versieInformatie"/>
  </office:meta>
</office:document-meta>
</file>