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verbouwen van een woning en het plaatsen van een dakopbouw J.C. Hoogendoornlaan 8, 2411NB Bodegra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augustus 2026 heeft de Omgevingsdienst Midden-Holland (ODMH) namens gemeente Bodegraven-Reeuwijk besloten om de beslistermijn van de aanvraag met kenmerk 2026-00014889 voor het verbouwen van een woning en het plaatsen van een dakopbouw op de locatie J.C. Hoogendoornlaan 8 in Bodegraven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38998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8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8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4889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verbouwen van een woning en het plaatsen van een dakopbouw J.C. Hoogendoornlaan 8, 2411NB Bodegrav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84</meta:user-defined>
    <meta:user-defined meta:name="OVERHEIDop.GmbID/DC.identifier">gmb-2026-389984</meta:user-defined>
    <meta:user-defined meta:name="OVERHEIDop.versieInformatie"/>
  </office:meta>
</office:document-meta>
</file>