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armuiden 23 1046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ingen ten opzichte van de eerder verleende vergunningen met kenmerk</text:p>
            <text:p text:style-name="common-al">Besluit: verleend</text:p>
            <text:p text:style-name="common-al">Besluit verzonden op: 14-08-2026</text:p>
            <text:p text:style-name="common-al">Zaakadres: Jarmuiden 23 1046AC Amsterdam</text:p>
            <text:p text:style-name="common-al">Zaaknummer: Z2026-014282</text:p>
            <text:p text:style-name="common-al">DSO-nummer: 202603300173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14282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97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282</meta:user-defined>
    <meta:user-defined meta:name="DCTERMS.abstract">wijzigingen ten opzichte van de eerder verleende vergunningen met kenmer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Jarmuiden 23 1046AC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74</meta:user-defined>
    <meta:user-defined meta:name="OVERHEIDop.GmbID/DC.identifier">gmb-2026-389974</meta:user-defined>
    <meta:user-defined meta:name="OVERHEIDop.versieInformatie"/>
  </office:meta>
</office:document-meta>
</file>